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cm" table:align="margins" style:writing-mode="lr-tb"/>
    </style:style>
    <style:style style:name="Table2.A" style:family="table-column">
      <style:table-column-properties style:column-width="2.043cm" style:rel-column-width="6692*"/>
    </style:style>
    <style:style style:name="Table2.B" style:family="table-column">
      <style:table-column-properties style:column-width="1.969cm" style:rel-column-width="6448*"/>
    </style:style>
    <style:style style:name="Table2.C" style:family="table-column">
      <style:table-column-properties style:column-width="3.565cm" style:rel-column-width="11680*"/>
    </style:style>
    <style:style style:name="Table2.D" style:family="table-column">
      <style:table-column-properties style:column-width="2.424cm" style:rel-column-width="7939*"/>
    </style:style>
    <style:style style:name="Table2.E" style:family="table-column">
      <style:table-column-properties style:column-width="1.699cm" style:rel-column-width="5566*"/>
    </style:style>
    <style:style style:name="Table2.G" style:family="table-column">
      <style:table-column-properties style:column-width="1.894cm" style:rel-column-width="6205*"/>
    </style:style>
    <style:style style:name="Table2.H" style:family="table-column">
      <style:table-column-properties style:column-width="3.988cm" style:rel-column-width="13066*"/>
    </style:style>
    <style:style style:name="Table2.A1" style:family="table-cell">
      <style:table-cell-properties fo:padding="0.097cm" fo:border-left="0.5pt solid #000000" fo:border-right="none" fo:border-top="0.5pt solid #000000" fo:border-bottom="0.5pt solid #000000"/>
    </style:style>
    <style:style style:name="Table2.H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H2" style:family="table-cell">
      <style:table-cell-properties fo:padding="0.097c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b91325" style:font-size-asian="24pt" style:font-weight-asian="bold" style:font-size-complex="24pt" style:font-weight-complex="bold"/>
    </style:style>
    <style:style style:name="P2" style:family="paragraph" style:parent-style-name="Standard">
      <style:paragraph-properties fo:text-align="justify" style:justify-single-word="false"/>
      <style:text-properties style:font-name="Carolingia" fo:font-size="15pt" style:text-underline-style="none" fo:font-weight="normal" officeooo:rsid="01034e99" officeooo:paragraph-rsid="04b91325"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ba5a6f"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333b2" officeooo:paragraph-rsid="04b9132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4bcc9ee"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9" style:family="paragraph" style:parent-style-name="Standard">
      <style:text-properties style:font-name="Carolingia" fo:font-size="15pt" style:text-underline-style="none" fo:font-weight="normal" officeooo:rsid="0005c2bd" officeooo:paragraph-rsid="04b7deb2" style:font-size-asian="15pt" style:font-weight-asian="normal" style:font-size-complex="15pt" style:font-weight-complex="normal"/>
    </style:style>
    <style:style style:name="P10" style:family="paragraph" style:parent-style-name="Standard">
      <style:text-properties style:font-name="Carolingia" fo:font-size="15pt" style:text-underline-style="none" fo:font-weight="normal" officeooo:rsid="0005c2bd" officeooo:paragraph-rsid="04ab9b5e" style:font-size-asian="15pt" style:font-weight-asian="normal" style:font-size-complex="15pt" style:font-weight-complex="normal"/>
    </style:style>
    <style:style style:name="P11" style:family="paragraph" style:parent-style-name="Standard">
      <style:paragraph-properties fo:text-align="start" style:justify-single-word="false"/>
      <style:text-properties fo:color="#000000" loext:opacity="100%" style:font-name="Carolingia" fo:font-size="15pt" officeooo:paragraph-rsid="0486e514" style:font-size-asian="15pt" style:font-size-complex="15pt"/>
    </style:style>
    <style:style style:name="P12" style:family="paragraph" style:parent-style-name="Standard">
      <style:text-properties style:font-name="Carolingia" fo:font-size="15pt" officeooo:paragraph-rsid="0486e514" style:font-size-asian="15pt" style:font-size-complex="15pt"/>
    </style:style>
    <style:style style:name="P13"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4" style:family="paragraph" style:parent-style-name="Standard">
      <style:text-properties style:font-name="Carolingia" fo:font-size="15pt" officeooo:paragraph-rsid="03f16216" style:font-size-asian="15pt" style:font-size-complex="15pt"/>
    </style:style>
    <style:style style:name="P15" style:family="paragraph" style:parent-style-name="Standard">
      <style:text-properties fo:font-size="15pt" style:text-underline-style="none" fo:font-weight="bold" officeooo:rsid="0005c2bd" officeooo:paragraph-rsid="04c53d0b" style:font-size-asian="15pt" style:font-weight-asian="bold" style:font-size-complex="15pt" style:font-weight-complex="bold"/>
    </style:style>
    <style:style style:name="P16"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7" style:family="paragraph" style:parent-style-name="Standard">
      <style:text-properties fo:font-size="12pt" style:text-underline-style="none" fo:font-weight="bold" officeooo:rsid="0005c2bd" officeooo:paragraph-rsid="048c416d" style:font-size-asian="12pt" style:font-weight-asian="bold" style:font-size-complex="12pt" style:font-weight-complex="bold"/>
    </style:style>
    <style:style style:name="P18"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9"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21"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2"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3"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4"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5"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6"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7" style:family="paragraph" style:parent-style-name="Standard">
      <style:text-properties fo:font-size="6pt" style:text-underline-style="none" fo:font-weight="bold" officeooo:rsid="0094f224" officeooo:paragraph-rsid="047955ff"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break-before="page"/>
      <style:text-properties fo:color="#127622" loext:opacity="100%" fo:font-size="15pt" style:text-underline-style="none" fo:font-weight="bold" officeooo:rsid="0161d5fd" officeooo:paragraph-rsid="04bd4e87" style:font-size-asian="15pt" style:font-weight-asian="bold" style:font-size-complex="15pt" style:font-weight-complex="bold"/>
    </style:style>
    <style:style style:name="P99" style:family="paragraph" style:parent-style-name="Standard">
      <style:text-properties fo:color="#127622" loext:opacity="100%" fo:font-size="15pt" style:text-underline-style="none" fo:font-weight="normal" officeooo:rsid="01156f02" officeooo:paragraph-rsid="04bd4e87" style:font-size-asian="15pt" style:font-weight-asian="normal" style:font-size-complex="15pt" style:font-weight-complex="normal"/>
    </style:style>
    <style:style style:name="P100" style:family="paragraph" style:parent-style-name="Standard">
      <style:text-properties fo:font-size="15pt" style:text-underline-style="none" fo:font-weight="bold" officeooo:rsid="030ad6c4" officeooo:paragraph-rsid="04bd4e87" style:font-size-asian="15pt" style:font-weight-asian="bold" style:font-size-complex="15pt" style:font-weight-complex="bold"/>
    </style:style>
    <style:style style:name="P101" style:family="paragraph" style:parent-style-name="Standard">
      <style:text-properties fo:font-size="15pt" style:text-underline-style="solid" style:text-underline-width="auto" style:text-underline-color="font-color" fo:font-weight="normal" officeooo:rsid="00e195de" officeooo:paragraph-rsid="04bd4e87" style:font-size-asian="15pt" style:font-weight-asian="normal" style:font-size-complex="15pt" style:font-weight-complex="normal"/>
    </style:style>
    <style:style style:name="P102" style:family="paragraph" style:parent-style-name="Standard">
      <style:text-properties fo:font-size="15pt" style:text-underline-style="none" fo:font-weight="normal" officeooo:rsid="01156f02" officeooo:paragraph-rsid="04bd4e87" style:font-size-asian="15pt" style:font-weight-asian="normal" style:font-size-complex="15pt" style:font-weight-complex="normal"/>
    </style:style>
    <style:style style:name="P103" style:family="paragraph" style:parent-style-name="Standard">
      <style:text-properties fo:font-size="15pt" style:text-underline-style="none" fo:font-weight="normal" officeooo:rsid="04a41e39" officeooo:paragraph-rsid="04bd4e87" style:font-size-asian="15pt" style:font-weight-asian="normal" style:font-size-complex="15pt" style:font-weight-complex="normal"/>
    </style:style>
    <style:style style:name="P104" style:family="paragraph" style:parent-style-name="Standard">
      <style:text-properties fo:font-size="15pt" style:text-underline-style="none" officeooo:rsid="01156f02" officeooo:paragraph-rsid="04bd4e87" style:font-size-asian="15pt" style:font-size-complex="15pt"/>
    </style:style>
    <style:style style:name="P105"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106"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107"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8"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9" style:family="paragraph" style:parent-style-name="Standard">
      <style:paragraph-properties fo:text-align="start" style:justify-single-word="false"/>
      <style:text-properties officeooo:paragraph-rsid="04ad9830"/>
    </style:style>
    <style:style style:name="P110" style:family="paragraph" style:parent-style-name="Standard">
      <style:paragraph-properties fo:text-align="start" style:justify-single-word="false"/>
      <style:text-properties officeooo:paragraph-rsid="04ad9830" fo:background-color="#eeeeee"/>
    </style:style>
    <style:style style:name="P111"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12"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13"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4"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15"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16"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17"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8"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9"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20"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21"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36pt" fo:background-color="#ffbf00" loext:char-shading-value="0" style:font-size-asian="36pt" style:font-size-complex="36pt"/>
    </style:style>
    <style:style style:name="T2" style:family="text">
      <style:text-properties fo:color="#c9211e" loext:opacity="100%" style:font-name="Carolingia" fo:font-size="36pt" officeooo:rsid="04b91325" fo:background-color="#ffbf00" loext:char-shading-value="0" style:font-size-asian="36pt" style:font-size-complex="36pt"/>
    </style:style>
    <style:style style:name="T3" style:family="text">
      <style:text-properties style:font-name="Carolingia" officeooo:rsid="04b91325"/>
    </style:style>
    <style:style style:name="T4" style:family="text">
      <style:text-properties fo:color="#3465a4" loext:opacity="100%" fo:font-weight="bold" officeooo:rsid="04849aa7" style:font-weight-asian="bold" style:font-weight-complex="bold"/>
    </style:style>
    <style:style style:name="T5" style:family="text">
      <style:text-properties fo:color="#3465a4" loext:opacity="100%" fo:font-weight="bold" officeooo:rsid="04b91325" style:font-weight-asian="bold" style:font-weight-complex="bold"/>
    </style:style>
    <style:style style:name="T6" style:family="text">
      <style:text-properties fo:color="#c9211e" loext:opacity="100%" fo:font-weight="bold" officeooo:rsid="00c61c25" style:font-weight-asian="bold" style:font-weight-complex="bold"/>
    </style:style>
    <style:style style:name="T7" style:family="text">
      <style:text-properties fo:font-weight="bold" officeooo:rsid="00c61c25" style:font-weight-asian="bold" style:font-weight-complex="bold"/>
    </style:style>
    <style:style style:name="T8" style:family="text">
      <style:text-properties officeooo:rsid="00061258"/>
    </style:style>
    <style:style style:name="T9" style:family="text">
      <style:text-properties fo:color="#2a6099" loext:opacity="100%" fo:font-weight="bold" officeooo:rsid="04bcc9ee" style:font-weight-asian="bold" style:font-weight-complex="bold"/>
    </style:style>
    <style:style style:name="T10" style:family="text">
      <style:text-properties fo:color="#2a6099" loext:opacity="100%" fo:font-weight="bold" officeooo:rsid="00b21ef0" style:font-weight-asian="bold" style:font-weight-complex="bold"/>
    </style:style>
    <style:style style:name="T11" style:family="text">
      <style:text-properties fo:color="#c9211e" loext:opacity="100%" fo:font-weight="bold" officeooo:rsid="00061258" style:font-weight-asian="bold" style:font-weight-complex="bold"/>
    </style:style>
    <style:style style:name="T12" style:family="text">
      <style:text-properties fo:color="#000000" loext:opacity="100%" fo:font-weight="bold" officeooo:rsid="00061258" style:font-weight-asian="bold" style:font-weight-complex="bold"/>
    </style:style>
    <style:style style:name="T13" style:family="text">
      <style:text-properties fo:color="#000000" loext:opacity="100%" officeooo:rsid="000333b2"/>
    </style:style>
    <style:style style:name="T14" style:family="text">
      <style:text-properties fo:color="#2a6099" loext:opacity="100%" officeooo:rsid="000333b2"/>
    </style:style>
    <style:style style:name="T15" style:family="text">
      <style:text-properties fo:color="#2a6099" loext:opacity="100%" fo:font-weight="bold" officeooo:rsid="04c6053d" style:font-weight-asian="bold" style:font-weight-complex="bold"/>
    </style:style>
    <style:style style:name="T16" style:family="text">
      <style:text-properties fo:color="#127622" loext:opacity="100%" fo:font-family="Carolingia" fo:font-weight="bold" officeooo:rsid="04967453" style:font-weight-asian="bold" style:font-weight-complex="bold"/>
    </style:style>
    <style:style style:name="T17" style:family="text">
      <style:text-properties fo:color="#127622" loext:opacity="100%" fo:font-weight="bold" officeooo:rsid="04849aa7" style:font-weight-asian="bold" style:font-weight-complex="bold"/>
    </style:style>
    <style:style style:name="T18" style:family="text">
      <style:text-properties fo:color="#127622" loext:opacity="100%" fo:font-weight="bold" officeooo:rsid="04967453" style:font-weight-asian="bold" style:font-weight-complex="bold"/>
    </style:style>
    <style:style style:name="T19" style:family="text">
      <style:text-properties fo:color="#c9211e" loext:opacity="100%" officeooo:rsid="003468fb"/>
    </style:style>
    <style:style style:name="T20" style:family="text">
      <style:text-properties fo:color="#c9211e" loext:opacity="100%" fo:font-weight="bold" officeooo:rsid="024ec295" style:font-weight-asian="bold" style:font-weight-complex="bold"/>
    </style:style>
    <style:style style:name="T21" style:family="text">
      <style:text-properties fo:color="#000000" loext:opacity="100%" fo:font-weight="bold" officeooo:rsid="024ec295" style:font-weight-asian="bold" style:font-weight-complex="bold"/>
    </style:style>
    <style:style style:name="T22" style:family="text">
      <style:text-properties fo:color="#2a6099" loext:opacity="100%" fo:font-weight="bold" officeooo:rsid="04b7deb2" style:font-weight-asian="bold" style:font-weight-complex="bold"/>
    </style:style>
    <style:style style:name="T23" style:family="text">
      <style:text-properties fo:color="#2a6099" loext:opacity="100%" fo:font-weight="bold" officeooo:rsid="024ec295" style:font-weight-asian="bold" style:font-weight-complex="bold"/>
    </style:style>
    <style:style style:name="T24" style:family="text">
      <style:text-properties fo:color="#c9211e" loext:opacity="100%" fo:font-weight="bold" style:font-weight-asian="bold" style:font-weight-complex="bold"/>
    </style:style>
    <style:style style:name="T25" style:family="text">
      <style:text-properties fo:font-weight="bold" style:font-weight-asian="bold" style:font-weight-complex="bold"/>
    </style:style>
    <style:style style:name="T26" style:family="text">
      <style:text-properties fo:color="#2a6099" loext:opacity="100%" fo:font-weight="bold" style:font-weight-asian="bold" style:font-weight-complex="bold"/>
    </style:style>
    <style:style style:name="T27" style:family="text">
      <style:text-properties fo:color="#2a6099" loext:opacity="100%" fo:font-weight="bold" officeooo:rsid="024291ec" style:font-weight-asian="bold" style:font-weight-complex="bold"/>
    </style:style>
    <style:style style:name="T28" style:family="text">
      <style:text-properties fo:color="#2a6099" loext:opacity="100%" fo:font-weight="bold" officeooo:rsid="04849aa7" style:font-weight-asian="bold" style:font-weight-complex="bold"/>
    </style:style>
    <style:style style:name="T29" style:family="text">
      <style:text-properties fo:color="#127622" loext:opacity="100%" fo:font-size="12pt" officeooo:rsid="04967453" style:font-size-asian="12pt" style:font-size-complex="12pt"/>
    </style:style>
    <style:style style:name="T30" style:family="text">
      <style:text-properties fo:color="#127622" loext:opacity="100%" fo:font-size="12pt" officeooo:rsid="024ec295" style:font-size-asian="12pt" style:font-size-complex="12pt"/>
    </style:style>
    <style:style style:name="T31" style:family="text">
      <style:text-properties fo:color="#127622" loext:opacity="100%" fo:font-size="12pt" officeooo:rsid="04849aa7" style:font-size-asian="12pt" style:font-size-complex="12pt"/>
    </style:style>
    <style:style style:name="T32" style:family="text">
      <style:text-properties fo:color="#2a6099" loext:opacity="100%" fo:font-family="Webdings" fo:font-weight="bold" officeooo:rsid="04bb1233" style:font-family-asian="Webdings" style:font-weight-asian="bold" style:font-family-complex="Webdings" style:font-weight-complex="bold"/>
    </style:style>
    <style:style style:name="T33" style:family="text">
      <style:text-properties fo:color="#2a6099" loext:opacity="100%" fo:font-family="Webdings" fo:font-weight="bold" officeooo:rsid="04b91325" style:font-family-asian="Webdings" style:font-weight-asian="bold" style:font-family-complex="Webdings" style:font-weight-complex="bold"/>
    </style:style>
    <style:style style:name="T34" style:family="text">
      <style:text-properties fo:color="#c9211e" loext:opacity="100%" fo:font-weight="bold" officeooo:rsid="022acf86" style:font-name-asian="Calibri" style:font-weight-asian="bold" style:font-name-complex="Calibri" style:font-weight-complex="bold"/>
    </style:style>
    <style:style style:name="T35" style:family="text">
      <style:text-properties fo:color="#000000" loext:opacity="100%" fo:font-weight="bold" officeooo:rsid="022acf86" style:font-name-asian="Calibri" style:font-weight-asian="bold" style:font-name-complex="Calibri" style:font-weight-complex="bold"/>
    </style:style>
    <style:style style:name="T36" style:family="text">
      <style:text-properties fo:color="#2a6099" loext:opacity="100%" fo:font-weight="bold" officeooo:rsid="00b21ef0" style:font-name-asian="Calibri" style:font-weight-asian="bold" style:font-name-complex="Calibri" style:font-weight-complex="bold"/>
    </style:style>
    <style:style style:name="T37" style:family="text">
      <style:text-properties fo:color="#2a6099" loext:opacity="100%" fo:font-weight="bold" officeooo:rsid="024ec295" style:font-name-asian="Calibri" style:font-weight-asian="bold" style:font-name-complex="Calibri" style:font-weight-complex="bold"/>
    </style:style>
    <style:style style:name="T38" style:family="text">
      <style:text-properties fo:color="#c9211e" loext:opacity="100%" fo:font-weight="bold" officeooo:rsid="024ec295" style:font-name-asian="Calibri" style:font-weight-asian="bold" style:font-name-complex="Calibri" style:font-weight-complex="bold"/>
    </style:style>
    <style:style style:name="T39" style:family="text">
      <style:text-properties fo:color="#000000" loext:opacity="100%" fo:font-weight="bold" officeooo:rsid="024ec295" style:font-name-asian="Calibri" style:font-weight-asian="bold" style:font-name-complex="Calibri" style:font-weight-complex="bold"/>
    </style:style>
    <style:style style:name="T40" style:family="text">
      <style:text-properties fo:color="#2a6099" loext:opacity="100%" fo:font-weight="bold" officeooo:rsid="04bcc9ee" style:font-name-asian="Calibri" style:font-weight-asian="bold" style:font-name-complex="Calibri" style:font-weight-complex="bold"/>
    </style:style>
    <style:style style:name="T41" style:family="text">
      <style:text-properties fo:color="#2a6099" loext:opacity="100%" fo:font-weight="bold" officeooo:rsid="04849aa7" style:font-name-asian="Calibri" style:font-weight-asian="bold" style:font-name-complex="Calibri" style:font-weight-complex="bold"/>
    </style:style>
    <style:style style:name="T42" style:family="text">
      <style:text-properties fo:color="#c9211e" loext:opacity="100%" fo:font-weight="bold" officeooo:rsid="0004722d" style:font-name-asian="Calibri" style:font-weight-asian="bold" style:font-name-complex="Calibri" style:font-weight-complex="bold"/>
    </style:style>
    <style:style style:name="T43" style:family="text">
      <style:text-properties fo:color="#000000" loext:opacity="100%" fo:font-weight="bold" officeooo:rsid="0004722d" style:font-name-asian="Calibri" style:font-weight-asian="bold" style:font-name-complex="Calibri" style:font-weight-complex="bold"/>
    </style:style>
    <style:style style:name="T44" style:family="text">
      <style:text-properties fo:color="#2a6099" loext:opacity="100%" officeooo:rsid="0004722d" style:font-name-asian="Calibri" style:font-name-complex="Calibri"/>
    </style:style>
    <style:style style:name="T45" style:family="text">
      <style:text-properties fo:color="#2a6099" loext:opacity="100%" fo:font-weight="bold" officeooo:rsid="048a6ad2" style:font-name-asian="Calibri" style:font-weight-asian="bold" style:font-name-complex="Calibri" style:font-weight-complex="bold"/>
    </style:style>
    <style:style style:name="T46" style:family="text">
      <style:text-properties fo:color="#c9211e" loext:opacity="100%" fo:font-weight="bold" style:font-name-asian="Calibri" style:font-weight-asian="bold" style:font-name-complex="Calibri" style:font-weight-complex="bold"/>
    </style:style>
    <style:style style:name="T47" style:family="text">
      <style:text-properties fo:color="#000000" loext:opacity="100%" fo:font-weight="bold" style:font-name-asian="Calibri" style:font-weight-asian="bold" style:font-name-complex="Calibri" style:font-weight-complex="bold"/>
    </style:style>
    <style:style style:name="T48" style:family="text">
      <style:text-properties fo:color="#000000" loext:opacity="100%" fo:font-weight="bold" officeooo:rsid="0009e01f" style:font-name-asian="Calibri" style:font-weight-asian="bold" style:font-name-complex="Calibri" style:font-weight-complex="bold"/>
    </style:style>
    <style:style style:name="T49" style:family="text">
      <style:text-properties fo:color="#2a6099" loext:opacity="100%" officeooo:rsid="0009e01f" style:font-name-asian="Calibri" style:font-name-complex="Calibri"/>
    </style:style>
    <style:style style:name="T50" style:family="text">
      <style:text-properties fo:color="#2a6099" loext:opacity="100%" fo:font-weight="bold" officeooo:rsid="04ab9b5e" style:font-name-asian="Calibri" style:font-weight-asian="bold" style:font-name-complex="Calibri" style:font-weight-complex="bold"/>
    </style:style>
    <style:style style:name="T51" style:family="text">
      <style:text-properties fo:color="#2a6099" loext:opacity="100%" style:font-name-asian="Calibri" style:font-name-complex="Calibri"/>
    </style:style>
    <style:style style:name="T52" style:family="text">
      <style:text-properties fo:color="#3465a4" loext:opacity="100%" fo:font-size="12pt" officeooo:rsid="024ec295" style:font-name-asian="Calibri" style:font-size-asian="12pt" style:font-name-complex="Calibri" style:font-size-complex="12pt"/>
    </style:style>
    <style:style style:name="T53" style:family="text">
      <style:text-properties fo:color="#3465a4" loext:opacity="100%" fo:font-size="12pt" officeooo:rsid="00b997ae" style:font-name-asian="Calibri" style:font-size-asian="12pt" style:font-name-complex="Calibri" style:font-size-complex="12pt"/>
    </style:style>
    <style:style style:name="T54" style:family="text">
      <style:text-properties fo:color="#3465a4" loext:opacity="100%" fo:font-size="12pt" style:font-name-asian="Calibri" style:font-size-asian="12pt" style:font-name-complex="Calibri" style:font-size-complex="12pt"/>
    </style:style>
    <style:style style:name="T55" style:family="text">
      <style:text-properties fo:color="#3465a4" loext:opacity="100%" fo:font-size="12pt" officeooo:rsid="02408514" style:font-name-asian="Calibri" style:font-size-asian="12pt" style:font-name-complex="Calibri" style:font-size-complex="12pt"/>
    </style:style>
    <style:style style:name="T56" style:family="text">
      <style:text-properties fo:color="#3465a4" loext:opacity="100%" fo:font-size="12pt" officeooo:rsid="03aff315" style:font-name-asian="Calibri" style:font-size-asian="12pt" style:font-name-complex="Calibri" style:font-size-complex="12pt"/>
    </style:style>
    <style:style style:name="T57" style:family="text">
      <style:text-properties fo:color="#3465a4" loext:opacity="100%" officeooo:rsid="02408514" style:font-name-asian="Calibri" style:font-name-complex="Calibri"/>
    </style:style>
    <style:style style:name="T58" style:family="text">
      <style:text-properties fo:color="#c9211e" loext:opacity="100%" fo:font-weight="bold" officeooo:rsid="0228f053" style:font-name-asian="Calibri" style:font-weight-asian="bold" style:font-name-complex="Calibri" style:font-weight-complex="bold"/>
    </style:style>
    <style:style style:name="T59" style:family="text">
      <style:text-properties fo:color="#000000" loext:opacity="100%" fo:font-weight="bold" officeooo:rsid="0228f053" style:font-name-asian="Calibri" style:font-weight-asian="bold" style:font-name-complex="Calibri" style:font-weight-complex="bold"/>
    </style:style>
    <style:style style:name="T60" style:family="text">
      <style:text-properties fo:color="#c9211e" loext:opacity="100%" style:font-name-asian="Calibri" style:font-name-complex="Calibri"/>
    </style:style>
    <style:style style:name="T61" style:family="text">
      <style:text-properties fo:color="#2a6099" loext:opacity="100%" fo:font-weight="bold" officeooo:rsid="049969b4" style:font-name-asian="Calibri" style:font-weight-asian="bold" style:font-name-complex="Calibri" style:font-weight-complex="bold"/>
    </style:style>
    <style:style style:name="T62" style:family="text">
      <style:text-properties fo:color="#000000" loext:opacity="100%" fo:font-weight="bold" style:font-weight-asian="bold" style:font-weight-complex="bold"/>
    </style:style>
    <style:style style:name="T63" style:family="text">
      <style:text-properties fo:color="#3465a4" loext:opacity="100%"/>
    </style:style>
    <style:style style:name="T64" style:family="text">
      <style:text-properties fo:color="#2a6099" loext:opacity="100%" fo:font-weight="bold" officeooo:rsid="00b3efb2" style:font-weight-asian="bold" style:font-weight-complex="bold"/>
    </style:style>
    <style:style style:name="T65" style:family="text">
      <style:text-properties fo:color="#2a6099" loext:opacity="100%" fo:font-size="12pt" officeooo:rsid="019fdc81" style:font-size-asian="12pt" style:font-size-complex="12pt"/>
    </style:style>
    <style:style style:name="T66" style:family="text">
      <style:text-properties fo:color="#2a6099" loext:opacity="100%" fo:font-size="12pt" officeooo:rsid="023c66b8" style:font-size-asian="12pt" style:font-size-complex="12pt"/>
    </style:style>
    <style:style style:name="T67" style:family="text">
      <style:text-properties fo:color="#2a6099" loext:opacity="100%" fo:font-size="12pt" officeooo:rsid="04bcc9ee" style:font-size-asian="12pt" style:font-size-complex="12pt"/>
    </style:style>
    <style:style style:name="T68" style:family="text">
      <style:text-properties fo:color="#2a6099" loext:opacity="100%" fo:font-size="12pt" officeooo:rsid="024ec295" style:font-size-asian="12pt" style:font-size-complex="12pt"/>
    </style:style>
    <style:style style:name="T69" style:family="text">
      <style:text-properties fo:color="#2a6099" loext:opacity="100%" officeooo:rsid="019fdc81"/>
    </style:style>
    <style:style style:name="T70" style:family="text">
      <style:text-properties fo:color="#c9211e" loext:opacity="100%" fo:font-weight="bold" officeooo:rsid="002f88c8" style:font-weight-asian="bold" style:font-weight-complex="bold"/>
    </style:style>
    <style:style style:name="T71" style:family="text">
      <style:text-properties fo:color="#000000" loext:opacity="100%" fo:font-weight="bold" officeooo:rsid="002f88c8" style:font-weight-asian="bold" style:font-weight-complex="bold"/>
    </style:style>
    <style:style style:name="T72" style:family="text">
      <style:text-properties fo:color="#c9211e" loext:opacity="100%" officeooo:rsid="002f88c8"/>
    </style:style>
    <style:style style:name="T73" style:family="text">
      <style:text-properties fo:color="#2a6099" loext:opacity="100%" fo:font-weight="bold" officeooo:rsid="048a6ad2" style:font-weight-asian="bold" style:font-weight-complex="bold"/>
    </style:style>
    <style:style style:name="T74" style:family="text">
      <style:text-properties fo:color="#2a6099" loext:opacity="100%" fo:font-weight="bold" officeooo:rsid="002f88c8" style:font-weight-asian="bold" style:font-weight-complex="bold"/>
    </style:style>
    <style:style style:name="T75" style:family="text">
      <style:text-properties fo:color="#2a6099" loext:opacity="100%" fo:font-weight="bold" officeooo:rsid="00776a34" style:font-weight-asian="bold" style:font-weight-complex="bold"/>
    </style:style>
    <style:style style:name="T76" style:family="text">
      <style:text-properties fo:color="#c9211e" loext:opacity="100%" fo:font-weight="bold" officeooo:rsid="019fdc81" style:font-weight-asian="bold" style:font-weight-complex="bold"/>
    </style:style>
    <style:style style:name="T77" style:family="text">
      <style:text-properties fo:font-style="italic" style:font-style-asian="italic" style:font-style-complex="italic"/>
    </style:style>
    <style:style style:name="T78" style:family="text">
      <style:text-properties fo:color="#c9211e" loext:opacity="100%" fo:font-style="normal" fo:font-weight="bold" officeooo:rsid="0019d2a8" style:font-style-asian="normal" style:font-weight-asian="bold" style:font-style-complex="normal" style:font-weight-complex="bold"/>
    </style:style>
    <style:style style:name="T79" style:family="text">
      <style:text-properties fo:font-style="normal" fo:font-weight="bold" officeooo:rsid="0019d2a8" style:font-style-asian="normal" style:font-weight-asian="bold" style:font-style-complex="normal" style:font-weight-complex="bold"/>
    </style:style>
    <style:style style:name="T80" style:family="text">
      <style:text-properties fo:font-style="normal" fo:font-weight="bold" officeooo:rsid="04a0cebc" style:font-style-asian="normal" style:font-weight-asian="bold" style:font-style-complex="normal" style:font-weight-complex="bold"/>
    </style:style>
    <style:style style:name="T81" style:family="text">
      <style:text-properties fo:color="#c9211e" loext:opacity="100%" fo:font-weight="bold" fo:background-color="#eeeeee" loext:char-shading-value="0" style:font-weight-asian="bold" style:font-weight-complex="bold"/>
    </style:style>
    <style:style style:name="T82" style:family="text">
      <style:text-properties fo:font-weight="bold" fo:background-color="#eeeeee" loext:char-shading-value="0" style:font-weight-asian="bold" style:font-weight-complex="bold"/>
    </style:style>
    <style:style style:name="T83" style:family="text">
      <style:text-properties fo:background-color="#eeeeee" loext:char-shading-value="0"/>
    </style:style>
    <style:style style:name="T84" style:family="text">
      <style:text-properties fo:color="#2a6099" loext:opacity="100%" officeooo:rsid="00b21ef0" fo:background-color="#eeeeee" loext:char-shading-value="0"/>
    </style:style>
    <style:style style:name="T85" style:family="text">
      <style:text-properties fo:color="#2a6099" loext:opacity="100%" officeooo:rsid="04849aa7" fo:background-color="#eeeeee" loext:char-shading-value="0"/>
    </style:style>
    <style:style style:name="T86" style:family="text">
      <style:text-properties fo:color="#2a6099" loext:opacity="100%" fo:font-weight="bold" officeooo:rsid="0004d0f1" fo:background-color="#eeeeee" loext:char-shading-value="0" style:font-weight-asian="bold" style:font-weight-complex="bold"/>
    </style:style>
    <style:style style:name="T87" style:family="text">
      <style:text-properties officeooo:rsid="0004d0f1"/>
    </style:style>
    <style:style style:name="T88" style:family="text">
      <style:text-properties fo:color="#c9211e" loext:opacity="100%" fo:font-weight="bold" officeooo:rsid="0004d0f1" style:font-weight-asian="bold" style:font-weight-complex="bold"/>
    </style:style>
    <style:style style:name="T89" style:family="text">
      <style:text-properties fo:font-weight="bold" officeooo:rsid="0004d0f1" style:font-weight-asian="bold" style:font-weight-complex="bold"/>
    </style:style>
    <style:style style:name="T90" style:family="text">
      <style:text-properties fo:color="#3465a4" loext:opacity="100%" fo:font-weight="bold" officeooo:rsid="04bcc9ee" style:font-weight-asian="bold" style:font-weight-complex="bold"/>
    </style:style>
    <style:style style:name="T91" style:family="text">
      <style:text-properties fo:color="#3465a4" loext:opacity="100%" fo:font-weight="bold" officeooo:rsid="048fb724" style:font-weight-asian="bold" style:font-weight-complex="bold"/>
    </style:style>
    <style:style style:name="T92" style:family="text">
      <style:text-properties fo:color="#2a6099" loext:opacity="100%" fo:font-weight="bold" officeooo:rsid="0004d0f1" style:font-weight-asian="bold" style:font-weight-complex="bold"/>
    </style:style>
    <style:style style:name="T93" style:family="text">
      <style:text-properties fo:color="#2a6099" loext:opacity="100%" officeooo:rsid="02408514" fo:background-color="#eeeeee" loext:char-shading-value="0"/>
    </style:style>
    <style:style style:name="T94"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95"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96" style:family="text">
      <style:text-properties officeooo:rsid="0004d0f1" fo:background-color="#eeeeee" loext:char-shading-value="0"/>
    </style:style>
    <style:style style:name="T97" style:family="text">
      <style:text-properties officeooo:rsid="0004d0f1" fo:background-color="transparent" loext:char-shading-value="0"/>
    </style:style>
    <style:style style:name="T98" style:family="text">
      <style:text-properties fo:color="#2a6099" loext:opacity="100%" fo:font-weight="bold" officeooo:rsid="02d49e86" style:font-weight-asian="bold" style:font-weight-complex="bold"/>
    </style:style>
    <style:style style:name="T99" style:family="text">
      <style:text-properties fo:color="#2a6099" loext:opacity="100%" fo:font-weight="bold" officeooo:rsid="0486968e" style:font-weight-asian="bold" style:font-weight-complex="bold"/>
    </style:style>
    <style:style style:name="T100" style:family="text">
      <style:text-properties fo:color="#2a6099" loext:opacity="100%" fo:font-weight="bold" officeooo:rsid="00b21ef0" fo:background-color="#eeeeee" loext:char-shading-value="0" style:font-weight-asian="bold" style:font-weight-complex="bold"/>
    </style:style>
    <style:style style:name="T101" style:family="text">
      <style:text-properties fo:color="#2a6099" loext:opacity="100%" officeooo:rsid="02e0f649" fo:background-color="#eeeeee" loext:char-shading-value="0"/>
    </style:style>
    <style:style style:name="T102"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103"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104" style:family="text">
      <style:text-properties fo:color="#2a6099" loext:opacity="100%" fo:font-weight="bold" officeooo:rsid="0004d0f1" fo:background-color="transparent" loext:char-shading-value="0" style:font-weight-asian="bold" style:font-weight-complex="bold"/>
    </style:style>
    <style:style style:name="T105" style:family="text">
      <style:text-properties fo:color="#2a6099" loext:opacity="100%" fo:font-weight="bold" officeooo:rsid="024291ec" style:font-name-asian="Calibri" style:font-weight-asian="bold" style:font-name-complex="Calibri" style:font-weight-complex="bold"/>
    </style:style>
    <style:style style:name="T106" style:family="text">
      <style:text-properties fo:color="#2a6099" loext:opacity="100%" fo:font-weight="bold" officeooo:rsid="0486968e" style:font-name-asian="Calibri" style:font-weight-asian="bold" style:font-name-complex="Calibri" style:font-weight-complex="bold"/>
    </style:style>
    <style:style style:name="T107" style:family="text">
      <style:text-properties fo:color="#2a6099" loext:opacity="100%" officeooo:rsid="0486968e" fo:background-color="#eeeeee" loext:char-shading-value="0"/>
    </style:style>
    <style:style style:name="T108" style:family="text">
      <style:text-properties fo:color="#2a6099" loext:opacity="100%" fo:font-weight="bold" officeooo:rsid="00b21ef0" fo:background-color="transparent" loext:char-shading-value="0" style:font-weight-asian="bold" style:font-weight-complex="bold"/>
    </style:style>
    <style:style style:name="T109" style:family="text">
      <style:text-properties fo:color="#3465a4" loext:opacity="100%" fo:font-weight="bold" officeooo:rsid="002e5be7" style:font-weight-asian="bold" style:font-weight-complex="bold"/>
    </style:style>
    <style:style style:name="T110" style:family="text">
      <style:text-properties fo:color="#3465a4" loext:opacity="100%" fo:font-weight="bold" officeooo:rsid="00b997ae" style:font-weight-asian="bold" style:font-weight-complex="bold"/>
    </style:style>
    <style:style style:name="T111" style:family="text">
      <style:text-properties fo:color="#3465a4" loext:opacity="100%" officeooo:rsid="04849aa7" fo:background-color="#eeeeee" loext:char-shading-value="0"/>
    </style:style>
    <style:style style:name="T112" style:family="text">
      <style:text-properties fo:color="#3465a4" loext:opacity="100%" officeooo:rsid="0004d0f1" fo:background-color="#eeeeee" loext:char-shading-value="0"/>
    </style:style>
    <style:style style:name="T113" style:family="text">
      <style:text-properties fo:color="#3465a4" loext:opacity="100%" fo:font-weight="bold" officeooo:rsid="04849aa7" fo:background-color="#eeeeee" loext:char-shading-value="0" style:font-weight-asian="bold" style:font-weight-complex="bold"/>
    </style:style>
    <style:style style:name="T114" style:family="text">
      <style:text-properties fo:color="#3465a4" loext:opacity="100%" fo:font-size="14pt" officeooo:rsid="048a6ad2" style:font-size-asian="14pt" style:font-size-complex="14pt"/>
    </style:style>
    <style:style style:name="T115" style:family="text">
      <style:text-properties fo:color="#3465a4" loext:opacity="100%" fo:font-size="14pt" officeooo:rsid="02af770e" style:font-size-asian="14pt" style:font-size-complex="14pt"/>
    </style:style>
    <style:style style:name="T116" style:family="text">
      <style:text-properties fo:color="#3465a4" loext:opacity="100%" fo:font-size="14pt" officeooo:rsid="0004d0f1" style:font-size-asian="14pt" style:font-size-complex="14pt"/>
    </style:style>
    <style:style style:name="T117" style:family="text">
      <style:text-properties fo:color="#3465a4" loext:opacity="100%" fo:font-size="14pt" fo:font-weight="bold" officeooo:rsid="0486968e" style:font-size-asian="14pt" style:font-weight-asian="bold" style:font-size-complex="14pt" style:font-weight-complex="bold"/>
    </style:style>
    <style:style style:name="T118" style:family="text">
      <style:text-properties fo:color="#3465a4" loext:opacity="100%" fo:font-size="14pt" fo:font-weight="bold" officeooo:rsid="0004d0f1" style:font-size-asian="14pt" style:font-weight-asian="bold" style:font-size-complex="14pt" style:font-weight-complex="bold"/>
    </style:style>
    <style:style style:name="T119" style:family="text">
      <style:text-properties fo:color="#2a6099" loext:opacity="100%" fo:font-weight="bold" officeooo:rsid="04ab9b5e" style:font-weight-asian="bold" style:font-weight-complex="bold"/>
    </style:style>
    <style:style style:name="T120" style:family="text">
      <style:text-properties fo:color="#2a6099" loext:opacity="100%" fo:font-weight="bold" officeooo:rsid="024442e7" style:font-weight-asian="bold" style:font-weight-complex="bold"/>
    </style:style>
    <style:style style:name="T121" style:family="text">
      <style:text-properties fo:color="#2a6099" loext:opacity="100%" fo:font-weight="bold" officeooo:rsid="04bf7837" style:font-weight-asian="bold" style:font-weight-complex="bold"/>
    </style:style>
    <style:style style:name="T122" style:family="text">
      <style:text-properties fo:color="#c9211e" loext:opacity="100%" officeooo:rsid="00b3efb2"/>
    </style:style>
    <style:style style:name="T123"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24" style:family="text">
      <style:text-properties fo:color="#2a6099" loext:opacity="100%" fo:font-weight="bold" officeooo:rsid="0486e514" style:font-weight-asian="bold" style:font-weight-complex="bold"/>
    </style:style>
    <style:style style:name="T125" style:family="text">
      <style:text-properties fo:color="#2a6099" loext:opacity="100%" fo:font-weight="bold" officeooo:rsid="003468fb" style:font-weight-asian="bold" style:font-weight-complex="bold"/>
    </style:style>
    <style:style style:name="T126" style:family="text">
      <style:text-properties fo:color="#2a6099" loext:opacity="100%" officeooo:rsid="00b4b952"/>
    </style:style>
    <style:style style:name="T127" style:family="text">
      <style:text-properties officeooo:rsid="00b4b952"/>
    </style:style>
    <style:style style:name="T128"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29" style:family="text">
      <style:text-properties style:text-underline-style="solid" style:text-underline-width="auto" style:text-underline-color="font-color" fo:font-weight="bold" style:font-weight-asian="bold" style:font-weight-complex="bold"/>
    </style:style>
    <style:style style:name="T130" style:family="text">
      <style:text-properties style:text-underline-style="none" fo:font-weight="bold" style:font-weight-asian="bold" style:font-weight-complex="bold"/>
    </style:style>
    <style:style style:name="T131" style:family="text">
      <style:text-properties style:text-underline-style="solid" style:text-underline-width="auto" style:text-underline-color="font-color" fo:font-weight="normal" style:font-weight-asian="normal" style:font-weight-complex="normal"/>
    </style:style>
    <style:style style:name="T132" style:family="text">
      <style:text-properties fo:color="#c9211e" loext:opacity="100%" style:text-underline-style="none" fo:font-weight="bold" officeooo:rsid="0005c2bd" style:font-weight-asian="bold" style:font-weight-complex="bold"/>
    </style:style>
    <style:style style:name="T133" style:family="text">
      <style:text-properties fo:color="#000000" loext:opacity="100%" style:text-underline-style="none" fo:font-weight="bold" officeooo:rsid="0005c2bd" style:font-weight-asian="bold" style:font-weight-complex="bold"/>
    </style:style>
    <style:style style:name="T134" style:family="text">
      <style:text-properties style:text-underline-style="none" fo:font-weight="bold" officeooo:rsid="0005c2bd" style:font-weight-asian="bold" style:font-weight-complex="bold"/>
    </style:style>
    <style:style style:name="T135" style:family="text">
      <style:text-properties style:text-underline-style="none" fo:font-weight="bold" officeooo:rsid="00ce1e5f" style:font-weight-asian="bold" style:font-weight-complex="bold"/>
    </style:style>
    <style:style style:name="T136" style:family="text">
      <style:text-properties fo:font-size="13pt" style:text-underline-style="none" fo:font-weight="normal" officeooo:rsid="0005c2bd" style:font-size-asian="13pt" style:font-weight-asian="normal" style:font-size-complex="13pt" style:font-weight-complex="normal"/>
    </style:style>
    <style:style style:name="T137" style:family="text">
      <style:text-properties fo:font-size="13pt" style:text-underline-style="none" fo:font-weight="normal" officeooo:rsid="001157bb" style:font-size-asian="13pt" style:font-weight-asian="normal" style:font-size-complex="13pt" style:font-weight-complex="normal"/>
    </style:style>
    <style:style style:name="T138" style:family="text">
      <style:text-properties fo:color="#3465a4" loext:opacity="100%" fo:font-weight="bold" officeooo:rsid="0486e514" style:font-weight-asian="bold" style:font-weight-complex="bold"/>
    </style:style>
    <style:style style:name="T139" style:family="text">
      <style:text-properties fo:color="#3465a4" loext:opacity="100%" fo:font-weight="bold" officeooo:rsid="048def95" style:font-weight-asian="bold" style:font-weight-complex="bold"/>
    </style:style>
    <style:style style:name="T140" style:family="text">
      <style:text-properties fo:color="#3465a4" loext:opacity="100%" fo:font-weight="bold" style:font-weight-asian="bold" style:font-weight-complex="bold"/>
    </style:style>
    <style:style style:name="T141" style:family="text">
      <style:text-properties fo:color="#3465a4" loext:opacity="100%" fo:font-weight="bold" officeooo:rsid="02505907" style:font-weight-asian="bold" style:font-weight-complex="bold"/>
    </style:style>
    <style:style style:name="T142" style:family="text">
      <style:text-properties style:text-underline-style="solid" style:text-underline-width="auto" style:text-underline-color="font-color"/>
    </style:style>
    <style:style style:name="T143" style:family="text">
      <style:text-properties style:text-underline-style="none"/>
    </style:style>
    <style:style style:name="T144" style:family="text">
      <style:text-properties fo:color="#c9211e" loext:opacity="100%" style:text-underline-style="none" fo:font-weight="bold" officeooo:rsid="0005f06a" style:font-weight-asian="bold" style:font-weight-complex="bold"/>
    </style:style>
    <style:style style:name="T145" style:family="text">
      <style:text-properties fo:color="#000000" loext:opacity="100%" style:text-underline-style="none" fo:font-weight="bold" officeooo:rsid="0005f06a" style:font-weight-asian="bold" style:font-weight-complex="bold"/>
    </style:style>
    <style:style style:name="T146" style:family="text">
      <style:text-properties style:text-underline-style="none" fo:font-weight="bold" officeooo:rsid="0005f06a" style:font-weight-asian="bold" style:font-weight-complex="bold"/>
    </style:style>
    <style:style style:name="T147" style:family="text">
      <style:text-properties style:text-underline-style="none" fo:font-weight="normal" officeooo:rsid="0005f06a" style:font-weight-asian="normal" style:font-weight-complex="normal"/>
    </style:style>
    <style:style style:name="T148" style:family="text">
      <style:text-properties fo:color="#3465a4" loext:opacity="100%" style:text-underline-style="none" fo:font-weight="bold" officeooo:rsid="03f16216" style:font-weight-asian="bold" style:font-weight-complex="bold"/>
    </style:style>
    <style:style style:name="T149" style:family="text">
      <style:text-properties fo:color="#c9211e" loext:opacity="100%" style:text-underline-style="none" fo:font-weight="bold" officeooo:rsid="01af5fa0" style:font-weight-asian="bold" style:font-weight-complex="bold"/>
    </style:style>
    <style:style style:name="T150" style:family="text">
      <style:text-properties fo:color="#ffbf00" loext:opacity="100%" style:text-underline-style="none" fo:font-weight="bold" officeooo:rsid="01519bf9" style:font-weight-asian="bold" style:font-weight-complex="bold"/>
    </style:style>
    <style:style style:name="T151" style:family="text">
      <style:text-properties style:text-underline-style="none" fo:font-weight="normal" officeooo:rsid="01519bf9" style:font-weight-asian="normal" style:font-weight-complex="normal"/>
    </style:style>
    <style:style style:name="T152" style:family="text">
      <style:text-properties fo:color="#c9211e" loext:opacity="100%" style:text-underline-style="none" fo:font-weight="bold" officeooo:rsid="031c12ff" style:font-weight-asian="bold" style:font-weight-complex="bold"/>
    </style:style>
    <style:style style:name="T153" style:family="text">
      <style:text-properties fo:color="#999999" loext:opacity="100%" style:text-underline-style="none" fo:font-weight="bold" officeooo:rsid="01519bf9" style:font-weight-asian="bold" style:font-weight-complex="bold"/>
    </style:style>
    <style:style style:name="T154" style:family="text">
      <style:text-properties fo:color="#999999" loext:opacity="100%" style:text-underline-style="none" fo:font-weight="bold" officeooo:rsid="01af5fa0" style:font-weight-asian="bold" style:font-weight-complex="bold"/>
    </style:style>
    <style:style style:name="T155" style:family="text">
      <style:text-properties fo:color="#3465a4" loext:opacity="100%" style:text-underline-style="none" fo:font-weight="bold" officeooo:rsid="04bc6383" style:font-weight-asian="bold" style:font-weight-complex="bold"/>
    </style:style>
    <style:style style:name="T156" style:family="text">
      <style:text-properties fo:color="#c9211e" loext:opacity="100%" style:text-underline-style="none" fo:font-weight="bold" officeooo:rsid="01b60816" style:font-weight-asian="bold" style:font-weight-complex="bold"/>
    </style:style>
    <style:style style:name="T157" style:family="text">
      <style:text-properties fo:color="#b85c00" loext:opacity="100%" style:text-underline-style="none" fo:font-weight="bold" officeooo:rsid="01519bf9" style:font-weight-asian="bold" style:font-weight-complex="bold"/>
    </style:style>
    <style:style style:name="T158" style:family="text">
      <style:text-properties fo:color="#3465a4" loext:opacity="100%" style:font-name="Carolingia" officeooo:rsid="024ec295"/>
    </style:style>
    <style:style style:name="T159" style:family="text">
      <style:text-properties fo:color="#3465a4" loext:opacity="100%" style:font-name="Carolingia" officeooo:rsid="00b997ae"/>
    </style:style>
    <style:style style:name="T160" style:family="text">
      <style:text-properties fo:color="#3465a4" loext:opacity="100%" style:font-name="Carolingia" officeooo:rsid="024465f5"/>
    </style:style>
    <style:style style:name="T161" style:family="text">
      <style:text-properties fo:color="#3465a4" loext:opacity="100%" style:font-name="Carolingia" officeooo:rsid="04a48a57"/>
    </style:style>
    <style:style style:name="T162" style:family="text">
      <style:text-properties fo:color="#3465a4" loext:opacity="100%" style:font-name="Carolingia" officeooo:rsid="02c900aa"/>
    </style:style>
    <style:style style:name="T163" style:family="text">
      <style:text-properties fo:color="#3465a4" loext:opacity="100%" style:font-name="Carolingia" officeooo:rsid="04ab9b5e"/>
    </style:style>
    <style:style style:name="T164" style:family="text">
      <style:text-properties fo:color="#3465a4" loext:opacity="100%" style:font-name="Carolingia" officeooo:rsid="04ad9830"/>
    </style:style>
    <style:style style:name="T165" style:family="text">
      <style:text-properties fo:color="#3465a4" loext:opacity="100%" style:font-name="Carolingia" officeooo:rsid="04bcc9ee"/>
    </style:style>
    <style:style style:name="T166" style:family="text">
      <style:text-properties fo:color="#127622" loext:opacity="100%" style:font-name="Carolingia" officeooo:rsid="04c4459c"/>
    </style:style>
    <style:style style:name="T167" style:family="text">
      <style:text-properties fo:color="#127622" loext:opacity="100%" style:font-name="Carolingia" officeooo:rsid="04c518e2"/>
    </style:style>
    <style:style style:name="T168" style:family="text">
      <style:text-properties fo:color="#c9211e" loext:opacity="100%" style:font-name="Carolingia" officeooo:rsid="00ed8a6c"/>
    </style:style>
    <style:style style:name="T169" style:family="text">
      <style:text-properties style:font-name="Carolingia" officeooo:rsid="00ed8a6c"/>
    </style:style>
    <style:style style:name="T170" style:family="text">
      <style:text-properties fo:font-weight="normal" officeooo:rsid="00ed8a6c" style:font-weight-asian="normal" style:font-weight-complex="normal"/>
    </style:style>
    <style:style style:name="T171" style:family="text">
      <style:text-properties fo:font-weight="normal" officeooo:rsid="00853802" style:font-weight-asian="normal" style:font-weight-complex="normal"/>
    </style:style>
    <style:style style:name="T172" style:family="text">
      <style:text-properties fo:font-weight="normal" officeooo:rsid="04bcc9ee" style:font-weight-asian="normal" style:font-weight-complex="normal"/>
    </style:style>
    <style:style style:name="T173" style:family="text">
      <style:text-properties fo:font-weight="normal" officeooo:rsid="010b0d8f" style:font-weight-asian="normal" style:font-weight-complex="normal"/>
    </style:style>
    <style:style style:name="T174" style:family="text">
      <style:text-properties fo:font-weight="normal" officeooo:rsid="00fe7dc6" style:font-weight-asian="normal" style:font-weight-complex="normal"/>
    </style:style>
    <style:style style:name="T175" style:family="text">
      <style:text-properties fo:color="#3465a4" loext:opacity="100%" officeooo:rsid="02d27ac7"/>
    </style:style>
    <style:style style:name="T176" style:family="text">
      <style:text-properties fo:font-weight="normal" style:font-weight-asian="normal" style:font-weight-complex="normal"/>
    </style:style>
    <style:style style:name="T177" style:family="text">
      <style:text-properties fo:color="#3465a4" loext:opacity="100%" officeooo:rsid="00fe7dc6"/>
    </style:style>
    <style:style style:name="T178" style:family="text">
      <style:text-properties fo:color="#3465a4" loext:opacity="100%" officeooo:rsid="04bcc9ee"/>
    </style:style>
    <style:style style:name="T179" style:family="text">
      <style:text-properties fo:color="#127622" loext:opacity="100%" officeooo:rsid="048c416d"/>
    </style:style>
    <style:style style:name="T180" style:family="text">
      <style:text-properties fo:color="#127622" loext:opacity="100%" officeooo:rsid="04880634"/>
    </style:style>
    <style:style style:name="T181" style:family="text">
      <style:text-properties fo:color="#127622" loext:opacity="100%"/>
    </style:style>
    <style:style style:name="T182" style:family="text">
      <style:text-properties fo:color="#127622" loext:opacity="100%" officeooo:rsid="02b315af"/>
    </style:style>
    <style:style style:name="T183" style:family="text">
      <style:text-properties fo:color="#127622" loext:opacity="100%" officeooo:rsid="0490c32a"/>
    </style:style>
    <style:style style:name="T184" style:family="text">
      <style:text-properties fo:color="#127622" loext:opacity="100%" officeooo:rsid="04bd4e87"/>
    </style:style>
    <style:style style:name="T185" style:family="text">
      <style:text-properties fo:color="#c9211e" loext:opacity="100%" style:font-name="Carolingia"/>
    </style:style>
    <style:style style:name="T186" style:family="text">
      <style:text-properties style:font-name="Carolingia"/>
    </style:style>
    <style:style style:name="T187" style:family="text">
      <style:text-properties fo:font-weight="normal" officeooo:rsid="04394d64" style:font-weight-asian="normal" style:font-weight-complex="normal"/>
    </style:style>
    <style:style style:name="T188" style:family="text">
      <style:text-properties officeooo:rsid="0101b973"/>
    </style:style>
    <style:style style:name="T189" style:family="text">
      <style:text-properties officeooo:rsid="0095abea"/>
    </style:style>
    <style:style style:name="T190" style:family="text">
      <style:text-properties officeooo:rsid="0097a604"/>
    </style:style>
    <style:style style:name="T191" style:family="text">
      <style:text-properties fo:font-style="italic" fo:font-weight="bold" officeooo:rsid="02505907" style:font-style-asian="italic" style:font-weight-asian="bold" style:font-style-complex="italic" style:font-weight-complex="bold"/>
    </style:style>
    <style:style style:name="T192" style:family="text">
      <style:text-properties fo:font-style="italic" fo:font-weight="bold" officeooo:rsid="0099375c" style:font-style-asian="italic" style:font-weight-asian="bold" style:font-style-complex="italic" style:font-weight-complex="bold"/>
    </style:style>
    <style:style style:name="T193"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194" style:family="text">
      <style:text-properties style:font-name="Carolingia" fo:font-style="normal" fo:font-weight="bold" officeooo:rsid="00e123e4" style:font-style-asian="normal" style:font-weight-asian="bold" style:font-style-complex="normal" style:font-weight-complex="bold"/>
    </style:style>
    <style:style style:name="T195" style:family="text">
      <style:text-properties fo:font-style="normal" fo:font-weight="bold" officeooo:rsid="00e123e4" style:font-style-asian="normal" style:font-weight-asian="bold" style:font-style-complex="normal" style:font-weight-complex="bold"/>
    </style:style>
    <style:style style:name="T196" style:family="text">
      <style:text-properties fo:font-style="normal" officeooo:rsid="00e195de" style:font-style-asian="normal" style:font-style-complex="normal"/>
    </style:style>
    <style:style style:name="T197" style:family="text">
      <style:text-properties fo:font-style="normal" officeooo:rsid="00e123e4" style:font-style-asian="normal" style:font-style-complex="normal"/>
    </style:style>
    <style:style style:name="T198" style:family="text">
      <style:text-properties fo:font-style="normal" officeooo:rsid="02f7903b" style:font-style-asian="normal" style:font-style-complex="normal"/>
    </style:style>
    <style:style style:name="T199" style:family="text">
      <style:text-properties fo:color="#3465a4" loext:opacity="100%" fo:font-style="normal" fo:font-weight="bold" officeooo:rsid="00fe7dc6" style:font-style-asian="normal" style:font-weight-asian="bold" style:font-style-complex="normal" style:font-weight-complex="bold"/>
    </style:style>
    <style:style style:name="T200" style:family="text">
      <style:text-properties fo:color="#3465a4" loext:opacity="100%" fo:font-style="normal" fo:font-weight="bold" officeooo:rsid="04bcc9ee" style:font-style-asian="normal" style:font-weight-asian="bold" style:font-style-complex="normal" style:font-weight-complex="bold"/>
    </style:style>
    <style:style style:name="T201" style:family="text">
      <style:text-properties fo:font-weight="normal" officeooo:rsid="00a211c4" style:font-weight-asian="normal" style:font-weight-complex="normal"/>
    </style:style>
    <style:style style:name="T202" style:family="text">
      <style:text-properties fo:font-weight="normal" officeooo:rsid="00af0c0d" style:font-weight-asian="normal" style:font-weight-complex="normal"/>
    </style:style>
    <style:style style:name="T203" style:family="text">
      <style:text-properties officeooo:rsid="00a691af"/>
    </style:style>
    <style:style style:name="T204" style:family="text">
      <style:text-properties fo:font-weight="normal" officeooo:rsid="00a691af" style:font-weight-asian="normal" style:font-weight-complex="normal"/>
    </style:style>
    <style:style style:name="T205" style:family="text">
      <style:text-properties officeooo:rsid="00a211c4"/>
    </style:style>
    <style:style style:name="T206" style:family="text">
      <style:text-properties fo:font-weight="normal" officeooo:rsid="00a490ee" style:font-weight-asian="normal" style:font-weight-complex="normal"/>
    </style:style>
    <style:style style:name="T207" style:family="text">
      <style:text-properties fo:font-weight="normal" officeooo:rsid="00a6d62f" style:font-weight-asian="normal" style:font-weight-complex="normal"/>
    </style:style>
    <style:style style:name="T208" style:family="text">
      <style:text-properties fo:font-weight="normal" officeooo:rsid="00ab030e" style:font-weight-asian="normal" style:font-weight-complex="normal"/>
    </style:style>
    <style:style style:name="T209" style:family="text">
      <style:text-properties officeooo:rsid="00a1c686"/>
    </style:style>
    <style:style style:name="T210" style:family="text">
      <style:text-properties fo:font-weight="normal" officeooo:rsid="00a1c686" style:font-weight-asian="normal" style:font-weight-complex="normal"/>
    </style:style>
    <style:style style:name="T211" style:family="text">
      <style:text-properties fo:font-style="italic" officeooo:rsid="02505907" style:font-style-asian="italic" style:font-style-complex="italic"/>
    </style:style>
    <style:style style:name="T212" style:family="text">
      <style:text-properties fo:font-style="italic" officeooo:rsid="00a747e1" style:font-style-asian="italic" style:font-style-complex="italic"/>
    </style:style>
    <style:style style:name="T213" style:family="text">
      <style:text-properties fo:font-style="italic" officeooo:rsid="010034ae" style:font-style-asian="italic" style:font-style-complex="italic"/>
    </style:style>
    <style:style style:name="T214" style:family="text">
      <style:text-properties fo:color="#c9211e" loext:opacity="100%" style:font-name="Carolingia" fo:font-size="15pt" officeooo:rsid="047569d6" style:font-size-asian="15pt" style:font-size-complex="15pt"/>
    </style:style>
    <style:style style:name="T215" style:family="text">
      <style:text-properties style:font-name="Carolingia" fo:font-size="15pt" officeooo:rsid="00ed8a6c" style:font-size-asian="15pt" style:font-size-complex="15pt"/>
    </style:style>
    <style:style style:name="T216" style:family="text">
      <style:text-properties fo:color="#c9211e" loext:opacity="100%" style:font-name="Carolingia" fo:font-size="15pt" officeooo:rsid="00ed8a6c" style:font-size-asian="15pt" style:font-size-complex="15pt"/>
    </style:style>
    <style:style style:name="T217" style:family="text">
      <style:text-properties style:font-name="Carolingia" fo:font-size="15pt" officeooo:rsid="0430e5b1" style:font-size-asian="15pt" style:font-size-complex="15pt"/>
    </style:style>
    <style:style style:name="T218" style:family="text">
      <style:text-properties fo:font-size="15pt" officeooo:rsid="00ed8a6c" style:font-size-asian="15pt" style:font-size-complex="15pt"/>
    </style:style>
    <style:style style:name="T219" style:family="text">
      <style:text-properties fo:font-size="15pt" fo:font-weight="normal" officeooo:rsid="00e195de" style:font-size-asian="15pt" style:font-weight-asian="normal" style:font-size-complex="15pt" style:font-weight-complex="normal"/>
    </style:style>
    <style:style style:name="T220" style:family="text">
      <style:text-properties fo:font-size="15pt" fo:font-weight="normal" officeooo:rsid="00fe7dc6" style:font-size-asian="15pt" style:font-weight-asian="normal" style:font-size-complex="15pt" style:font-weight-complex="normal"/>
    </style:style>
    <style:style style:name="T221" style:family="text">
      <style:text-properties fo:color="#3465a4" loext:opacity="100%" fo:font-size="15pt" officeooo:rsid="00fe7dc6" style:font-size-asian="15pt" style:font-size-complex="15pt"/>
    </style:style>
    <style:style style:name="T222" style:family="text">
      <style:text-properties fo:color="#3465a4" loext:opacity="100%" fo:font-size="15pt" officeooo:rsid="04be6d50" style:font-size-asian="15pt" style:font-size-complex="15pt"/>
    </style:style>
    <style:style style:name="T223" style:family="text">
      <style:text-properties fo:color="#3465a4" loext:opacity="100%" fo:font-size="15pt" officeooo:rsid="02c9520c" style:font-size-asian="15pt" style:font-size-complex="15pt"/>
    </style:style>
    <style:style style:name="T224" style:family="text">
      <style:text-properties fo:font-size="15pt" fo:font-weight="normal" officeooo:rsid="009132bd" style:font-size-asian="15pt" style:font-weight-asian="normal" style:font-size-complex="15pt" style:font-weight-complex="normal"/>
    </style:style>
    <style:style style:name="T225" style:family="text">
      <style:text-properties fo:font-size="15pt" fo:font-weight="normal" officeooo:rsid="00ed8a6c" style:font-size-asian="15pt" style:font-weight-asian="normal" style:font-size-complex="15pt" style:font-weight-complex="normal"/>
    </style:style>
    <style:style style:name="T226" style:family="text">
      <style:text-properties fo:font-size="15pt" fo:font-weight="normal" officeooo:rsid="009204b7" style:font-size-asian="15pt" style:font-weight-asian="normal" style:font-size-complex="15pt" style:font-weight-complex="normal"/>
    </style:style>
    <style:style style:name="T227" style:family="text">
      <style:text-properties fo:font-size="15pt" fo:font-weight="normal" officeooo:rsid="008fd917" style:font-size-asian="15pt" style:font-weight-asian="normal" style:font-size-complex="15pt" style:font-weight-complex="normal"/>
    </style:style>
    <style:style style:name="T228" style:family="text">
      <style:text-properties fo:color="#000000" loext:opacity="100%" style:font-name="Calibri1" officeooo:rsid="000b7ad5"/>
    </style:style>
    <style:style style:name="T229" style:family="text">
      <style:text-properties officeooo:rsid="003f7803"/>
    </style:style>
    <style:style style:name="T230" style:family="text">
      <style:text-properties officeooo:rsid="00e94111"/>
    </style:style>
    <style:style style:name="T231" style:family="text">
      <style:text-properties officeooo:rsid="00e73d7d"/>
    </style:style>
    <style:style style:name="T232" style:family="text">
      <style:text-properties officeooo:rsid="002cedcc"/>
    </style:style>
    <style:style style:name="T233" style:family="text">
      <style:text-properties fo:color="#000000" loext:opacity="100%" style:font-name="Calibri" style:text-underline-style="none" officeooo:rsid="00b83bdc" style:font-name-asian="Calibri" style:font-name-complex="Calibri"/>
    </style:style>
    <style:style style:name="T234" style:family="text">
      <style:text-properties fo:color="#000000" loext:opacity="100%"/>
    </style:style>
    <style:style style:name="T235"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36" style:family="text">
      <style:text-properties fo:color="#000000" loext:opacity="100%" fo:font-weight="normal" style:font-weight-asian="normal" style:font-weight-complex="normal"/>
    </style:style>
    <style:style style:name="T237" style:family="text">
      <style:text-properties fo:color="#000000" loext:opacity="100%" style:font-name="Calibri" style:text-underline-style="none" fo:font-weight="normal" style:font-name-asian="Calibri" style:font-weight-asian="normal" style:font-name-complex="Calibri" style:font-weight-complex="normal"/>
    </style:style>
    <style:style style:name="T238" style:family="text">
      <style:text-properties officeooo:rsid="00e76b99"/>
    </style:style>
    <style:style style:name="T239"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40" style:family="text">
      <style:text-properties officeooo:rsid="0065e989"/>
    </style:style>
    <style:style style:name="T241" style:family="text">
      <style:text-properties fo:font-weight="normal" officeooo:rsid="0065e989" style:font-weight-asian="normal" style:font-weight-complex="normal"/>
    </style:style>
    <style:style style:name="T242" style:family="text">
      <style:text-properties officeooo:rsid="025456cf"/>
    </style:style>
    <style:style style:name="T243" style:family="text">
      <style:text-properties officeooo:rsid="0040e48b"/>
    </style:style>
    <style:style style:name="T244" style:family="text">
      <style:text-properties officeooo:rsid="00a8a79a"/>
    </style:style>
    <style:style style:name="T245" style:family="text">
      <style:text-properties officeooo:rsid="00ed8a6c"/>
    </style:style>
    <style:style style:name="T246" style:family="text">
      <style:text-properties style:text-underline-style="none" fo:font-weight="normal" officeooo:rsid="00875045" style:font-weight-asian="normal" style:font-weight-complex="normal"/>
    </style:style>
    <style:style style:name="T247" style:family="text">
      <style:text-properties style:text-underline-style="none" fo:font-weight="normal" officeooo:rsid="008b37f1" style:font-weight-asian="normal" style:font-weight-complex="normal"/>
    </style:style>
    <style:style style:name="T248" style:family="text">
      <style:text-properties style:text-underline-style="none" fo:font-weight="normal" officeooo:rsid="008859d8" style:font-weight-asian="normal" style:font-weight-complex="normal"/>
    </style:style>
    <style:style style:name="T249" style:family="text">
      <style:text-properties style:text-underline-style="none" fo:font-weight="normal" officeooo:rsid="00404a84" style:font-weight-asian="normal" style:font-weight-complex="normal"/>
    </style:style>
    <style:style style:name="T250" style:family="text">
      <style:text-properties style:text-underline-style="none" fo:font-weight="normal" officeooo:rsid="02505907" style:font-weight-asian="normal" style:font-weight-complex="normal"/>
    </style:style>
    <style:style style:name="T251" style:family="text">
      <style:text-properties style:text-underline-style="none" fo:font-weight="normal" officeooo:rsid="0057dbbb" style:font-weight-asian="normal" style:font-weight-complex="normal"/>
    </style:style>
    <style:style style:name="T252" style:family="text">
      <style:text-properties style:text-underline-style="none" fo:font-weight="normal" officeooo:rsid="0377b25a" style:font-weight-asian="normal" style:font-weight-complex="normal"/>
    </style:style>
    <style:style style:name="T253" style:family="text">
      <style:text-properties style:text-underline-style="none" fo:font-weight="normal" officeooo:rsid="037922b9" style:font-weight-asian="normal" style:font-weight-complex="normal"/>
    </style:style>
    <style:style style:name="T254" style:family="text">
      <style:text-properties style:text-underline-style="none" fo:font-weight="normal" officeooo:rsid="0065e989" style:font-weight-asian="normal" style:font-weight-complex="normal"/>
    </style:style>
    <style:style style:name="T255" style:family="text">
      <style:text-properties officeooo:rsid="009d1685"/>
    </style:style>
    <style:style style:name="T256" style:family="text">
      <style:text-properties officeooo:rsid="00e56fb7"/>
    </style:style>
    <style:style style:name="T257" style:family="text">
      <style:text-properties fo:font-weight="bold" officeooo:rsid="01e8ba29" style:font-weight-asian="bold" style:font-weight-complex="bold"/>
    </style:style>
    <style:style style:name="T258" style:family="text">
      <style:text-properties officeooo:rsid="01e8ba29"/>
    </style:style>
    <style:style style:name="T259" style:family="text">
      <style:text-properties fo:font-weight="bold" officeooo:rsid="01cd926a" style:font-weight-asian="bold" style:font-weight-complex="bold"/>
    </style:style>
    <style:style style:name="T260" style:family="text">
      <style:text-properties officeooo:rsid="01cd926a"/>
    </style:style>
    <style:style style:name="T261" style:family="text">
      <style:text-properties officeooo:rsid="00ed33a1"/>
    </style:style>
    <style:style style:name="T262" style:family="text">
      <style:text-properties fo:font-weight="bold" officeooo:rsid="00e56fb7" style:font-weight-asian="bold" style:font-weight-complex="bold"/>
    </style:style>
    <style:style style:name="T263" style:family="text">
      <style:text-properties officeooo:rsid="0237e207"/>
    </style:style>
    <style:style style:name="T264" style:family="text">
      <style:text-properties officeooo:rsid="012d52a1"/>
    </style:style>
    <style:style style:name="T265" style:family="text">
      <style:text-properties officeooo:rsid="00f835b5"/>
    </style:style>
    <style:style style:name="T266" style:family="text">
      <style:text-properties officeooo:rsid="00951f51"/>
    </style:style>
    <style:style style:name="T267" style:family="text">
      <style:text-properties officeooo:rsid="0094f224"/>
    </style:style>
    <style:style style:name="T268" style:family="text">
      <style:text-properties officeooo:rsid="00eab902"/>
    </style:style>
    <style:style style:name="T269" style:family="text">
      <style:text-properties fo:color="#000000" loext:opacity="100%" fo:font-weight="bold" officeooo:rsid="00e92cb2" style:font-weight-asian="bold" style:font-weight-complex="bold"/>
    </style:style>
    <style:style style:name="T270" style:family="text">
      <style:text-properties fo:color="#000000" loext:opacity="100%" officeooo:rsid="00e92cb2"/>
    </style:style>
    <style:style style:name="T271" style:family="text">
      <style:text-properties fo:font-weight="normal" officeooo:rsid="02505907" style:font-weight-asian="normal" style:font-weight-complex="normal"/>
    </style:style>
    <style:style style:name="T272" style:family="text">
      <style:text-properties fo:font-weight="normal" officeooo:rsid="0377b25a" style:font-weight-asian="normal" style:font-weight-complex="normal"/>
    </style:style>
    <style:style style:name="T273" style:family="text">
      <style:text-properties fo:font-weight="normal" officeooo:rsid="037922b9" style:font-weight-asian="normal" style:font-weight-complex="normal"/>
    </style:style>
    <style:style style:name="T274" style:family="text">
      <style:text-properties fo:font-size="15pt" style:font-size-asian="15pt" style:font-size-complex="15pt"/>
    </style:style>
    <style:style style:name="T275" style:family="text">
      <style:text-properties officeooo:rsid="01fe19a6"/>
    </style:style>
    <style:style style:name="T276" style:family="text">
      <style:text-properties officeooo:rsid="01fa7a58"/>
    </style:style>
    <style:style style:name="T277" style:family="text">
      <style:text-properties officeooo:rsid="01fb4b23"/>
    </style:style>
    <style:style style:name="T278" style:family="text">
      <style:text-properties officeooo:rsid="01fcd495"/>
    </style:style>
    <style:style style:name="T279" style:family="text">
      <style:text-properties officeooo:rsid="01ff66b2"/>
    </style:style>
    <style:style style:name="T280" style:family="text">
      <style:text-properties officeooo:rsid="00b0e559"/>
    </style:style>
    <style:style style:name="T281" style:family="text">
      <style:text-properties officeooo:rsid="0200f11d"/>
    </style:style>
    <style:style style:name="T282" style:family="text">
      <style:text-properties officeooo:rsid="0201d1b7"/>
    </style:style>
    <style:style style:name="T283" style:family="text">
      <style:text-properties officeooo:rsid="0203b9ca"/>
    </style:style>
    <style:style style:name="T284" style:family="text">
      <style:text-properties officeooo:rsid="02047387"/>
    </style:style>
    <style:style style:name="T285" style:family="text">
      <style:text-properties fo:color="#000000" loext:opacity="100%" style:text-underline-style="none" fo:font-weight="normal" style:font-weight-asian="normal" style:font-weight-complex="normal"/>
    </style:style>
    <style:style style:name="T286" style:family="text">
      <style:text-properties fo:color="#000000" loext:opacity="100%" officeooo:rsid="05f5ae0a"/>
    </style:style>
    <style:style style:name="T287" style:family="text">
      <style:text-properties fo:color="#000000" loext:opacity="100%" officeooo:rsid="02241ff8"/>
    </style:style>
    <style:style style:name="T288" style:family="text">
      <style:text-properties fo:color="#000000" loext:opacity="100%" officeooo:rsid="02047387"/>
    </style:style>
    <style:style style:name="T289" style:family="text">
      <style:text-properties fo:color="#000000" loext:opacity="100%" officeooo:rsid="020551b1"/>
    </style:style>
    <style:style style:name="T290"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291"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292"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293"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294"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295"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296" style:family="text">
      <style:text-properties officeooo:rsid="038eaa1b"/>
    </style:style>
    <style:style style:name="T297" style:family="text">
      <style:text-properties officeooo:rsid="01612d84"/>
    </style:style>
    <style:style style:name="T298" style:family="text">
      <style:text-properties officeooo:rsid="02dd9dfa"/>
    </style:style>
    <style:style style:name="T299" style:family="text">
      <style:text-properties officeooo:rsid="0388a7cb"/>
    </style:style>
    <style:style style:name="T300" style:family="text">
      <style:text-properties officeooo:rsid="039c194a"/>
    </style:style>
    <style:style style:name="T301" style:family="text">
      <style:text-properties officeooo:rsid="039e098f"/>
    </style:style>
    <style:style style:name="T302" style:family="text">
      <style:text-properties officeooo:rsid="039ec606"/>
    </style:style>
    <style:style style:name="T303" style:family="text">
      <style:text-properties officeooo:rsid="03a008f3"/>
    </style:style>
    <style:style style:name="T304" style:family="text">
      <style:text-properties officeooo:rsid="050e743f"/>
    </style:style>
    <style:style style:name="T305" style:family="text">
      <style:text-properties style:text-underline-style="none" fo:font-weight="normal" style:font-weight-asian="normal" style:font-weight-complex="normal"/>
    </style:style>
    <style:style style:name="T306" style:family="text">
      <style:text-properties style:text-underline-style="none" fo:font-weight="normal" officeooo:rsid="01156f02" style:font-weight-asian="normal" style:font-weight-complex="normal"/>
    </style:style>
    <style:style style:name="T307" style:family="text">
      <style:text-properties style:text-underline-style="none" fo:font-weight="normal" officeooo:rsid="050e743f" style:font-weight-asian="normal" style:font-weight-complex="normal"/>
    </style:style>
    <style:style style:name="T308" style:family="text">
      <style:text-properties officeooo:rsid="0385242f"/>
    </style:style>
    <style:style style:name="T309" style:family="text">
      <style:text-properties officeooo:rsid="037b2cff"/>
    </style:style>
    <style:style style:name="T310" style:family="text">
      <style:text-properties fo:font-weight="normal" officeooo:rsid="02de5952" style:font-weight-asian="normal" style:font-weight-complex="normal"/>
    </style:style>
    <style:style style:name="T311" style:family="text">
      <style:text-properties fo:font-weight="normal" officeooo:rsid="02dffe90" style:font-weight-asian="normal" style:font-weight-complex="normal"/>
    </style:style>
    <style:style style:name="T312" style:family="text">
      <style:text-properties officeooo:rsid="02dffe90"/>
    </style:style>
    <style:style style:name="T313" style:family="text">
      <style:text-properties officeooo:rsid="02de5952"/>
    </style:style>
    <style:style style:name="T314" style:family="text">
      <style:text-properties officeooo:rsid="02e14942"/>
    </style:style>
    <style:style style:name="T315" style:family="text">
      <style:text-properties fo:font-weight="bold" officeooo:rsid="02e33bd3" style:font-weight-asian="bold" style:font-weight-complex="bold"/>
    </style:style>
    <style:style style:name="T316" style:family="text">
      <style:text-properties officeooo:rsid="02e33bd3"/>
    </style:style>
    <style:style style:name="T317" style:family="text">
      <style:text-properties fo:font-weight="bold" officeooo:rsid="02e3d4c5" style:font-weight-asian="bold" style:font-weight-complex="bold"/>
    </style:style>
    <style:style style:name="T318" style:family="text">
      <style:text-properties officeooo:rsid="02e3d4c5"/>
    </style:style>
    <style:style style:name="T319" style:family="text">
      <style:text-properties officeooo:rsid="02e3f378"/>
    </style:style>
    <style:style style:name="T320" style:family="text">
      <style:text-properties fo:font-weight="bold" officeooo:rsid="02e3f378" style:font-weight-asian="bold" style:font-weight-complex="bold"/>
    </style:style>
    <style:style style:name="T321" style:family="text">
      <style:text-properties officeooo:rsid="04b0eaf0"/>
    </style:style>
    <style:style style:name="T322" style:family="text">
      <style:text-properties officeooo:rsid="03ed9d19"/>
    </style:style>
    <style:style style:name="T323" style:family="text">
      <style:text-properties fo:color="#c9211e" loext:opacity="100%" officeooo:rsid="0281cff2"/>
    </style:style>
    <style:style style:name="T324" style:family="text">
      <style:text-properties fo:color="#c9211e" loext:opacity="100%" officeooo:rsid="038a6bf5"/>
    </style:style>
    <style:style style:name="T325" style:family="text">
      <style:text-properties officeooo:rsid="038ecfc4"/>
    </style:style>
    <style:style style:name="T326" style:family="text">
      <style:text-properties officeooo:rsid="038eee22"/>
    </style:style>
    <style:style style:name="T327" style:family="text">
      <style:text-properties officeooo:rsid="02b62508"/>
    </style:style>
    <style:style style:name="T328" style:family="text">
      <style:text-properties officeooo:rsid="02e5bca5"/>
    </style:style>
    <style:style style:name="T329" style:family="text">
      <style:text-properties officeooo:rsid="02e7245f"/>
    </style:style>
    <style:style style:name="T330" style:family="text">
      <style:text-properties officeooo:rsid="03a1bcfc"/>
    </style:style>
    <style:style style:name="T331" style:family="text">
      <style:text-properties style:text-underline-style="none" fo:font-weight="normal" officeooo:rsid="02b62508" style:font-weight-asian="normal" style:font-weight-complex="normal"/>
    </style:style>
    <style:style style:name="T332" style:family="text">
      <style:text-properties officeooo:rsid="0379b8cb"/>
    </style:style>
    <style:style style:name="T333" style:family="text">
      <style:text-properties fo:font-weight="normal" officeooo:rsid="02e81722" style:font-weight-asian="normal" style:font-weight-complex="normal"/>
    </style:style>
    <style:style style:name="T334" style:family="text">
      <style:text-properties fo:font-weight="normal" officeooo:rsid="02b62508" style:font-weight-asian="normal" style:font-weight-complex="normal"/>
    </style:style>
    <style:style style:name="T335" style:family="text">
      <style:text-properties officeooo:rsid="02e81722"/>
    </style:style>
    <style:style style:name="T336" style:family="text">
      <style:text-properties officeooo:rsid="02b7b14a"/>
    </style:style>
    <style:style style:name="T337" style:family="text">
      <style:text-properties officeooo:rsid="02ed8b63"/>
    </style:style>
    <style:style style:name="T338" style:family="text">
      <style:text-properties style:font-name="Calibri" fo:font-size="12pt" officeooo:rsid="024fac6c" style:font-name-asian="NSimSun" style:font-size-asian="12pt" style:font-name-complex="Lucida Sans1" style:font-size-complex="12pt"/>
    </style:style>
    <style:style style:name="T339" style:family="text">
      <style:text-properties officeooo:rsid="03e79fd4"/>
    </style:style>
    <style:style style:name="T340" style:family="text">
      <style:text-properties officeooo:rsid="039070ec"/>
    </style:style>
    <style:style style:name="T341" style:family="text">
      <style:text-properties officeooo:rsid="02fc1b20"/>
    </style:style>
    <style:style style:name="T342" style:family="text">
      <style:text-properties style:font-name="Calibri" officeooo:rsid="02fc1b20" style:font-name-asian="Calibri" style:font-name-complex="Calibri"/>
    </style:style>
    <style:style style:name="T343" style:family="text">
      <style:text-properties style:font-name="Calibri" officeooo:rsid="018e8bdf" style:font-name-asian="Calibri" style:font-name-complex="Calibri"/>
    </style:style>
    <style:style style:name="T344" style:family="text">
      <style:text-properties style:font-name="Calibri" officeooo:rsid="02f23896" style:font-name-asian="Calibri" style:font-name-complex="Calibri"/>
    </style:style>
    <style:style style:name="T345" style:family="text">
      <style:text-properties style:text-underline-style="none" fo:font-weight="normal" officeooo:rsid="00e195de" style:font-weight-asian="normal" style:font-weight-complex="normal"/>
    </style:style>
    <style:style style:name="T346" style:family="text">
      <style:text-properties officeooo:rsid="02f0ba6f"/>
    </style:style>
    <style:style style:name="T347" style:family="text">
      <style:text-properties officeooo:rsid="051a3145"/>
    </style:style>
    <style:style style:name="T348" style:family="text">
      <style:text-properties officeooo:rsid="02fcc66e"/>
    </style:style>
    <style:style style:name="T349" style:family="text">
      <style:text-properties fo:font-weight="bold" officeooo:rsid="02f8dd31" style:font-weight-asian="bold" style:font-weight-complex="bold"/>
    </style:style>
    <style:style style:name="T350" style:family="text">
      <style:text-properties officeooo:rsid="02fd7155"/>
    </style:style>
    <style:style style:name="T351" style:family="text">
      <style:text-properties fo:font-weight="bold" officeooo:rsid="02f9d4fa" style:font-weight-asian="bold" style:font-weight-complex="bold"/>
    </style:style>
    <style:style style:name="T352" style:family="text">
      <style:text-properties officeooo:rsid="02fe7924"/>
    </style:style>
    <style:style style:name="T353" style:family="text">
      <style:text-properties fo:font-weight="bold" officeooo:rsid="02fa7f8c" style:font-weight-asian="bold" style:font-weight-complex="bold"/>
    </style:style>
    <style:style style:name="T354" style:family="text">
      <style:text-properties officeooo:rsid="02ff71c9"/>
    </style:style>
    <style:style style:name="T355" style:family="text">
      <style:text-properties fo:font-weight="normal" officeooo:rsid="02ff71c9" style:font-weight-asian="normal" style:font-weight-complex="normal"/>
    </style:style>
    <style:style style:name="T356" style:family="text">
      <style:text-properties fo:font-weight="normal" officeooo:rsid="02f0ba6f" style:font-weight-asian="normal" style:font-weight-complex="normal"/>
    </style:style>
    <style:style style:name="T357" style:family="text">
      <style:text-properties style:font-name="Calibri" fo:font-weight="normal" officeooo:rsid="02f23896" style:font-name-asian="Calibri" style:font-weight-asian="normal" style:font-name-complex="Calibri" style:font-weight-complex="normal"/>
    </style:style>
    <style:style style:name="T358" style:family="text">
      <style:text-properties fo:font-weight="normal" officeooo:rsid="051a3145" style:font-weight-asian="normal" style:font-weight-complex="normal"/>
    </style:style>
    <style:style style:name="T359" style:family="text">
      <style:text-properties fo:color="#000000" loext:opacity="100%" style:font-name="Calibri" fo:font-weight="normal" officeooo:rsid="02f0ba6f" style:font-name-asian="NSimSun" style:font-weight-asian="normal" style:font-name-complex="Lucida Sans1" style:font-weight-complex="normal"/>
    </style:style>
    <style:style style:name="T360" style:family="text">
      <style:text-properties fo:color="#000000" loext:opacity="100%" style:font-name="Calibri" fo:font-weight="normal" officeooo:rsid="02ff71c9" style:font-name-asian="NSimSun" style:font-weight-asian="normal" style:font-name-complex="Lucida Sans1" style:font-weight-complex="normal"/>
    </style:style>
    <style:style style:name="T361" style:family="text">
      <style:text-properties officeooo:rsid="03eec704"/>
    </style:style>
    <style:style style:name="T362" style:family="text">
      <style:text-properties officeooo:rsid="0596d924"/>
    </style:style>
    <style:style style:name="T363" style:family="text">
      <style:text-properties officeooo:rsid="016639af"/>
    </style:style>
    <style:style style:name="T364" style:family="text">
      <style:text-properties style:font-name="Calibri" officeooo:rsid="0596d924" style:font-name-asian="Calibri" style:font-name-complex="Calibri"/>
    </style:style>
    <style:style style:name="T365" style:family="text">
      <style:text-properties style:font-name="Calibri" officeooo:rsid="0596d924" style:font-name-asian="NSimSun" style:font-name-complex="Lucida Sans1"/>
    </style:style>
    <style:style style:name="T366" style:family="text">
      <style:text-properties style:font-name="Calibri" officeooo:rsid="05a87ca7" style:font-name-asian="NSimSun" style:font-name-complex="Lucida Sans1"/>
    </style:style>
    <style:style style:name="T367" style:family="text">
      <style:text-properties officeooo:rsid="0598d57e"/>
    </style:style>
    <style:style style:name="T368" style:family="text">
      <style:text-properties officeooo:rsid="06326a13"/>
    </style:style>
    <style:style style:name="T369" style:family="text">
      <style:text-properties officeooo:rsid="05a1f77f"/>
    </style:style>
    <style:style style:name="T370" style:family="text">
      <style:text-properties fo:color="#000000" loext:opacity="100%" officeooo:rsid="0598d57e"/>
    </style:style>
    <style:style style:name="T371" style:family="text">
      <style:text-properties fo:color="#000000" loext:opacity="100%" officeooo:rsid="0596d924"/>
    </style:style>
    <style:style style:name="T372" style:family="text">
      <style:text-properties fo:color="#000000" loext:opacity="100%" style:font-name="Calibri" officeooo:rsid="0596d924" style:font-name-asian="Calibri" style:font-name-complex="Calibri"/>
    </style:style>
    <style:style style:name="T373" style:family="text">
      <style:text-properties fo:color="#000000" loext:opacity="100%" style:font-name="Calibri" officeooo:rsid="0596d924" style:font-name-asian="NSimSun" style:font-name-complex="Lucida Sans1"/>
    </style:style>
    <style:style style:name="T374" style:family="text">
      <style:text-properties fo:color="#000000" loext:opacity="100%" style:font-name="Calibri" officeooo:rsid="0598d57e" style:font-name-asian="NSimSun" style:font-name-complex="Lucida Sans1"/>
    </style:style>
    <style:style style:name="T375" style:family="text">
      <style:text-properties fo:font-weight="bold" officeooo:rsid="0598d57e" style:font-weight-asian="bold" style:font-weight-complex="bold"/>
    </style:style>
    <style:style style:name="T376" style:family="text">
      <style:text-properties officeooo:rsid="059948f0"/>
    </style:style>
    <style:style style:name="T377" style:family="text">
      <style:text-properties officeooo:rsid="059b3d70"/>
    </style:style>
    <style:style style:name="T378" style:family="text">
      <style:text-properties officeooo:rsid="059e7f03"/>
    </style:style>
    <style:style style:name="T379" style:family="text">
      <style:text-properties fo:font-weight="bold" officeooo:rsid="059e0ebc" style:font-weight-asian="bold" style:font-weight-complex="bold"/>
    </style:style>
    <style:style style:name="T380" style:family="text">
      <style:text-properties fo:font-weight="bold" officeooo:rsid="059b3d70" style:font-weight-asian="bold" style:font-weight-complex="bold"/>
    </style:style>
    <style:style style:name="T381" style:family="text">
      <style:text-properties fo:font-weight="bold" officeooo:rsid="059eabab" style:font-weight-asian="bold" style:font-weight-complex="bold"/>
    </style:style>
    <style:style style:name="T382" style:family="text">
      <style:text-properties officeooo:rsid="05a248c5"/>
    </style:style>
    <style:style style:name="T383" style:family="text">
      <style:text-properties fo:font-weight="bold" officeooo:rsid="059f40f1" style:font-weight-asian="bold" style:font-weight-complex="bold"/>
    </style:style>
    <style:style style:name="T384" style:family="text">
      <style:text-properties officeooo:rsid="059bd5c9"/>
    </style:style>
    <style:style style:name="T385" style:family="text">
      <style:text-properties officeooo:rsid="059bc68f"/>
    </style:style>
    <style:style style:name="T386" style:family="text">
      <style:text-properties officeooo:rsid="059e0ebc"/>
    </style:style>
    <style:style style:name="T387" style:family="text">
      <style:text-properties officeooo:rsid="059eabab"/>
    </style:style>
    <style:style style:name="T388" style:family="text">
      <style:text-properties officeooo:rsid="059f40f1"/>
    </style:style>
    <style:style style:name="T389" style:family="text">
      <style:text-properties officeooo:rsid="05a27005"/>
    </style:style>
    <style:style style:name="T390" style:family="text">
      <style:text-properties fo:font-weight="bold" officeooo:rsid="05a27005" style:font-weight-asian="bold" style:font-weight-complex="bold"/>
    </style:style>
    <style:style style:name="T391" style:family="text">
      <style:text-properties officeooo:rsid="05a45d3f"/>
    </style:style>
    <style:style style:name="T392" style:family="text">
      <style:text-properties fo:font-weight="bold" officeooo:rsid="059bd5c9" style:font-weight-asian="bold" style:font-weight-complex="bold"/>
    </style:style>
    <style:style style:name="T393" style:family="text">
      <style:text-properties fo:color="#000000" loext:opacity="100%" style:font-name="Calibri" fo:font-weight="bold" officeooo:rsid="0598d57e" style:font-name-asian="NSimSun" style:font-weight-asian="bold" style:font-name-complex="Lucida Sans1" style:font-weight-complex="bold"/>
    </style:style>
    <style:style style:name="T394" style:family="text">
      <style:text-properties officeooo:rsid="05a509e5"/>
    </style:style>
    <style:style style:name="T395" style:family="text">
      <style:text-properties officeooo:rsid="05a70361"/>
    </style:style>
    <style:style style:name="T396" style:family="text">
      <style:text-properties fo:font-weight="bold" officeooo:rsid="05a509e5" style:font-weight-asian="bold" style:font-weight-complex="bold"/>
    </style:style>
    <style:style style:name="T397" style:family="text">
      <style:text-properties officeooo:rsid="05a741c2"/>
    </style:style>
    <style:style style:name="T398" style:family="text">
      <style:text-properties fo:font-weight="bold" officeooo:rsid="05a741c2" style:font-weight-asian="bold" style:font-weight-complex="bold"/>
    </style:style>
    <style:style style:name="T399" style:family="text">
      <style:text-properties officeooo:rsid="05a82593"/>
    </style:style>
    <style:style style:name="T400" style:family="text">
      <style:text-properties fo:font-weight="bold" officeooo:rsid="05a82593" style:font-weight-asian="bold" style:font-weight-complex="bold"/>
    </style:style>
    <style:style style:name="T401" style:family="text">
      <style:text-properties officeooo:rsid="04ae835b"/>
    </style:style>
    <style:style style:name="T402" style:family="text">
      <style:text-properties officeooo:rsid="0161d5fd"/>
    </style:style>
    <style:style style:name="T403" style:family="text">
      <style:text-properties officeooo:rsid="05ff5191"/>
    </style:style>
    <style:style style:name="T404" style:family="text">
      <style:text-properties officeooo:rsid="03104206"/>
    </style:style>
    <style:style style:name="T405" style:family="text">
      <style:text-properties officeooo:rsid="0601ac16"/>
    </style:style>
    <style:style style:name="T406" style:family="text">
      <style:text-properties style:text-underline-style="solid" style:text-underline-width="auto" style:text-underline-color="font-color" fo:font-weight="normal" officeooo:rsid="02b62508" style:font-weight-asian="normal" style:font-weight-complex="normal"/>
    </style:style>
    <style:style style:name="T407" style:family="text">
      <style:text-properties style:text-underline-style="solid" style:text-underline-width="auto" style:text-underline-color="font-color" fo:font-weight="normal" officeooo:rsid="00b53b22" style:font-weight-asian="normal" style:font-weight-complex="normal"/>
    </style:style>
    <style:style style:name="T408" style:family="text">
      <style:text-properties fo:font-weight="normal" officeooo:rsid="00b53b22" style:font-weight-asian="normal" style:font-weight-complex="normal"/>
    </style:style>
    <style:style style:name="T409" style:family="text">
      <style:text-properties fo:font-weight="normal" officeooo:rsid="01156f02" style:font-weight-asian="normal" style:font-weight-complex="normal"/>
    </style:style>
    <style:style style:name="T410" style:family="text">
      <style:text-properties fo:font-weight="normal" officeooo:rsid="04a853e1" style:font-weight-asian="normal" style:font-weight-complex="normal"/>
    </style:style>
    <style:style style:name="T411" style:family="text">
      <style:text-properties fo:font-weight="normal" officeooo:rsid="076bfda9" style:font-weight-asian="normal" style:font-weight-complex="normal"/>
    </style:style>
    <style:style style:name="T412" style:family="text">
      <style:text-properties fo:font-weight="bold" officeooo:rsid="0163885a" style:font-weight-asian="bold" style:font-weight-complex="bold"/>
    </style:style>
    <style:style style:name="T413" style:family="text">
      <style:text-properties officeooo:rsid="0163885a"/>
    </style:style>
    <style:style style:name="T414" style:family="text">
      <style:text-properties officeooo:rsid="01652474"/>
    </style:style>
    <style:style style:name="T415" style:family="text">
      <style:text-properties officeooo:rsid="01638b8a"/>
    </style:style>
    <style:style style:name="T416" style:family="text">
      <style:text-properties fo:font-weight="bold" officeooo:rsid="01638b8a" style:font-weight-asian="bold" style:font-weight-complex="bold"/>
    </style:style>
    <style:style style:name="T417" style:family="text">
      <style:text-properties officeooo:rsid="030e955b"/>
    </style:style>
    <style:style style:name="T418" style:family="text">
      <style:text-properties officeooo:rsid="06011876"/>
    </style:style>
    <style:style style:name="T419" style:family="text">
      <style:text-properties fo:font-weight="normal" officeooo:rsid="01638b8a" style:font-weight-asian="normal" style:font-weight-complex="normal"/>
    </style:style>
    <style:style style:name="T420" style:family="text">
      <style:text-properties fo:font-weight="normal" officeooo:rsid="01652474" style:font-weight-asian="normal" style:font-weight-complex="normal"/>
    </style:style>
    <style:style style:name="T421" style:family="text">
      <style:text-properties fo:font-weight="normal" officeooo:rsid="0312c574" style:font-weight-asian="normal" style:font-weight-complex="normal"/>
    </style:style>
    <style:style style:name="T422" style:family="text">
      <style:text-properties fo:font-weight="normal" officeooo:rsid="06011876" style:font-weight-asian="normal" style:font-weight-complex="normal"/>
    </style:style>
    <style:style style:name="T423" style:family="text">
      <style:text-properties fo:font-weight="bold" officeooo:rsid="030c991a" style:font-weight-asian="bold" style:font-weight-complex="bold"/>
    </style:style>
    <style:style style:name="T424" style:family="text">
      <style:text-properties officeooo:rsid="03113abc"/>
    </style:style>
    <style:style style:name="T425" style:family="text">
      <style:text-properties officeooo:rsid="03172732"/>
    </style:style>
    <style:style style:name="T426" style:family="text">
      <style:text-properties officeooo:rsid="04aa9209"/>
    </style:style>
    <style:style style:name="T427" style:family="text">
      <style:text-properties officeooo:rsid="031840df"/>
    </style:style>
    <style:style style:name="T428" style:family="text">
      <style:text-properties fo:font-weight="normal" officeooo:rsid="0601ac16" style:font-weight-asian="normal" style:font-weight-complex="normal"/>
    </style:style>
    <style:style style:name="T429" style:family="text">
      <style:text-properties fo:font-weight="normal" officeooo:rsid="031840df" style:font-weight-asian="normal" style:font-weight-complex="normal"/>
    </style:style>
    <style:style style:name="T430" style:family="text">
      <style:text-properties fo:font-weight="normal" officeooo:rsid="04aa9209" style:font-weight-asian="normal" style:font-weight-complex="normal"/>
    </style:style>
    <style:style style:name="T431" style:family="text">
      <style:text-properties fo:font-weight="bold" officeooo:rsid="031840df" style:font-weight-asian="bold" style:font-weight-complex="bold"/>
    </style:style>
    <style:style style:name="T432" style:family="text">
      <style:text-properties fo:font-weight="normal" officeooo:rsid="0163885a" style:font-weight-asian="normal" style:font-weight-complex="normal"/>
    </style:style>
    <style:style style:name="T433" style:family="text">
      <style:text-properties fo:font-weight="normal" officeooo:rsid="03104206" style:font-weight-asian="normal" style:font-weight-complex="normal"/>
    </style:style>
    <style:style style:name="T434" style:family="text">
      <style:text-properties fo:font-weight="normal" officeooo:rsid="03113abc" style:font-weight-asian="normal" style:font-weight-complex="normal"/>
    </style:style>
    <style:style style:name="T435" style:family="text">
      <style:text-properties fo:font-weight="normal" officeooo:rsid="03189a29" style:font-weight-asian="normal" style:font-weight-complex="normal"/>
    </style:style>
    <style:style style:name="T436" style:family="text">
      <style:text-properties fo:font-weight="normal" officeooo:rsid="030e955b" style:font-weight-asian="normal" style:font-weight-complex="normal"/>
    </style:style>
    <style:style style:name="T437" style:family="text">
      <style:text-properties officeooo:rsid="03195f2e"/>
    </style:style>
    <style:style style:name="T438" style:family="text">
      <style:text-properties fo:font-weight="normal" officeooo:rsid="03195f2e" style:font-weight-asian="normal" style:font-weight-complex="normal"/>
    </style:style>
    <style:style style:name="T439" style:family="text">
      <style:text-properties fo:font-weight="bold" officeooo:rsid="03195f2e" style:font-weight-asian="bold" style:font-weight-complex="bold"/>
    </style:style>
    <style:style style:name="T440" style:family="text">
      <style:text-properties fo:color="#000000" loext:opacity="100%" style:font-name="Calibri" fo:font-weight="normal" officeooo:rsid="03195f2e" style:font-name-asian="NSimSun" style:font-weight-asian="normal" style:font-name-complex="Lucida Sans1" style:font-weight-complex="normal"/>
    </style:style>
    <style:style style:name="T441" style:family="text">
      <style:text-properties fo:color="#000000" loext:opacity="100%" style:font-name="Calibri" fo:font-weight="normal" officeooo:rsid="04a9cb6e" style:font-name-asian="NSimSun" style:font-weight-asian="normal" style:font-name-complex="Lucida Sans1" style:font-weight-complex="normal"/>
    </style:style>
    <style:style style:name="T442" style:family="text">
      <style:text-properties officeooo:rsid="03198ded"/>
    </style:style>
    <style:style style:name="T443" style:family="text">
      <style:text-properties fo:font-weight="bold" officeooo:rsid="01652474" style:font-weight-asian="bold" style:font-weight-complex="bold"/>
    </style:style>
    <style:style style:name="T444" style:family="text">
      <style:text-properties fo:font-weight="normal" officeooo:rsid="03198ded" style:font-weight-asian="normal" style:font-weight-complex="normal"/>
    </style:style>
    <style:style style:name="T445" style:family="text">
      <style:text-properties fo:font-weight="normal" officeooo:rsid="031d0e78" style:font-weight-asian="normal" style:font-weight-complex="normal"/>
    </style:style>
    <style:style style:name="T446" style:family="text">
      <style:text-properties fo:color="#000000" loext:opacity="100%" style:font-name="Calibri" officeooo:rsid="03195f2e" style:font-name-asian="NSimSun" style:font-name-complex="Lucida Sans1"/>
    </style:style>
    <style:style style:name="T447" style:family="text">
      <style:text-properties fo:color="#000000" loext:opacity="100%" style:font-name="Calibri" officeooo:rsid="04aa26ef" style:font-name-asian="NSimSun" style:font-name-complex="Lucida Sans1"/>
    </style:style>
    <style:style style:name="T448" style:family="text">
      <style:text-properties fo:color="#000000" loext:opacity="100%" style:font-name="Calibri" officeooo:rsid="031b6433" style:font-name-asian="NSimSun" style:font-name-complex="Lucida Sans1"/>
    </style:style>
    <style:style style:name="T449" style:family="text">
      <style:text-properties officeooo:rsid="031b6433"/>
    </style:style>
    <style:style style:name="T450" style:family="text">
      <style:text-properties fo:font-size="13pt" style:text-underline-style="none" fo:font-weight="normal" officeooo:rsid="01156f02" style:font-size-asian="13pt" style:font-weight-asian="normal" style:font-size-complex="13pt" style:font-weight-complex="normal"/>
    </style:style>
    <style:style style:name="T451" style:family="text">
      <style:text-properties fo:font-size="13pt" style:text-underline-style="none" fo:font-weight="bold" officeooo:rsid="01638b8a" style:font-size-asian="13pt" style:font-weight-asian="bold" style:font-size-complex="13pt" style:font-weight-complex="bold"/>
    </style:style>
    <style:style style:name="T452" style:family="text">
      <style:text-properties fo:font-size="13pt" style:text-underline-style="none" fo:font-weight="normal" officeooo:rsid="01638b8a" style:font-size-asian="13pt" style:font-weight-asian="normal" style:font-size-complex="13pt" style:font-weight-complex="normal"/>
    </style:style>
    <style:style style:name="T453" style:family="text">
      <style:text-properties fo:font-size="13pt" style:text-underline-style="none" fo:font-weight="normal" officeooo:rsid="031b6433" style:font-size-asian="13pt" style:font-weight-asian="normal" style:font-size-complex="13pt" style:font-weight-complex="normal"/>
    </style:style>
    <style:style style:name="T454" style:family="text">
      <style:text-properties fo:font-size="13pt" style:text-underline-style="none" fo:font-weight="bold" officeooo:rsid="01652474" style:font-size-asian="13pt" style:font-weight-asian="bold" style:font-size-complex="13pt" style:font-weight-complex="bold"/>
    </style:style>
    <style:style style:name="T455" style:family="text">
      <style:text-properties fo:font-size="13pt" style:text-underline-style="none" fo:font-weight="normal" officeooo:rsid="01652474" style:font-size-asian="13pt" style:font-weight-asian="normal" style:font-size-complex="13pt" style:font-weight-complex="normal"/>
    </style:style>
    <style:style style:name="T456" style:family="text">
      <style:text-properties fo:font-size="13pt" style:text-underline-style="none" fo:font-weight="normal" officeooo:rsid="0312c574" style:font-size-asian="13pt" style:font-weight-asian="normal" style:font-size-complex="13pt" style:font-weight-complex="normal"/>
    </style:style>
    <style:style style:name="T457" style:family="text">
      <style:text-properties fo:font-size="13pt" style:text-underline-style="none" fo:font-weight="normal" officeooo:rsid="031840df" style:font-size-asian="13pt" style:font-weight-asian="normal" style:font-size-complex="13pt" style:font-weight-complex="normal"/>
    </style:style>
    <style:style style:name="T458"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59"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60" style:family="text">
      <style:text-properties officeooo:rsid="04096a6d"/>
    </style:style>
    <style:style style:name="T461" style:family="text">
      <style:text-properties officeooo:rsid="0281cff2"/>
    </style:style>
    <style:style style:name="T462" style:family="text">
      <style:text-properties officeooo:rsid="038a6bf5"/>
    </style:style>
    <style:style style:name="T463" style:family="text">
      <style:text-properties officeooo:rsid="04a6c57e"/>
    </style:style>
    <style:style style:name="T464" style:family="text">
      <style:text-properties style:font-name="Calibri" officeooo:rsid="04a84c80" style:font-name-asian="Calibri" style:font-name-complex="Calibri"/>
    </style:style>
    <style:style style:name="T465" style:family="text">
      <style:text-properties officeooo:rsid="04a84c80"/>
    </style:style>
    <style:style style:name="T466" style:family="text">
      <style:text-properties officeooo:rsid="04a2567d"/>
    </style:style>
    <style:style style:name="T467" style:family="text">
      <style:text-properties officeooo:rsid="063a53c6"/>
    </style:style>
    <style:style style:name="T468" style:family="text">
      <style:text-properties officeooo:rsid="04a2f43f"/>
    </style:style>
    <style:style style:name="T469" style:family="text">
      <style:text-properties fo:font-weight="bold" officeooo:rsid="04a2f43f" style:font-weight-asian="bold" style:font-weight-complex="bold"/>
    </style:style>
    <style:style style:name="T470" style:family="text">
      <style:text-properties officeooo:rsid="04a38d15"/>
    </style:style>
    <style:style style:name="T471" style:family="text">
      <style:text-properties officeooo:rsid="04a41e39"/>
    </style:style>
    <style:style style:name="T472" style:family="text">
      <style:text-properties officeooo:rsid="04a69fe6"/>
    </style:style>
    <style:style style:name="T473" style:family="text">
      <style:text-properties fo:font-weight="bold" officeooo:rsid="04a69fe6" style:font-weight-asian="bold" style:font-weight-complex="bold"/>
    </style:style>
    <style:style style:name="T474" style:family="text">
      <style:text-properties officeooo:rsid="04a6b9d9"/>
    </style:style>
    <style:style style:name="T475" style:family="text">
      <style:text-properties fo:font-weight="bold" officeooo:rsid="04a6b9d9" style:font-weight-asian="bold" style:font-weight-complex="bold"/>
    </style:style>
    <style:style style:name="T476" style:family="text">
      <style:text-properties fo:font-weight="normal" officeooo:rsid="04a41e39" style:font-weight-asian="normal" style:font-weight-complex="normal"/>
    </style:style>
    <style:style style:name="T477" style:family="text">
      <style:text-properties fo:font-weight="normal" officeooo:rsid="04a69fe6" style:font-weight-asian="normal" style:font-weight-complex="normal"/>
    </style:style>
    <style:style style:name="T478" style:family="text">
      <style:text-properties fo:font-weight="normal" officeooo:rsid="04a6b9d9" style:font-weight-asian="normal" style:font-weight-complex="normal"/>
    </style:style>
    <style:style style:name="T479" style:family="text">
      <style:text-properties fo:font-weight="bold" officeooo:rsid="04a6c57e" style:font-weight-asian="bold" style:font-weight-complex="bold"/>
    </style:style>
    <style:style style:name="T480" style:family="text">
      <style:text-properties fo:font-weight="bold" officeooo:rsid="04a9e3d8" style:font-weight-asian="bold" style:font-weight-complex="bold"/>
    </style:style>
    <style:style style:name="T481" style:family="text">
      <style:text-properties fo:font-weight="bold" officeooo:rsid="04abc841" style:font-weight-asian="bold" style:font-weight-complex="bold"/>
    </style:style>
    <style:style style:name="T482" style:family="text">
      <style:text-properties fo:font-weight="normal" officeooo:rsid="04abc841" style:font-weight-asian="normal" style:font-weight-complex="normal"/>
    </style:style>
    <style:style style:name="T483" style:family="text">
      <style:text-properties fo:font-weight="bold" officeooo:rsid="04abdbeb" style:font-weight-asian="bold" style:font-weight-complex="bold"/>
    </style:style>
    <style:style style:name="T484" style:family="text">
      <style:text-properties fo:font-weight="normal" officeooo:rsid="04abdbeb" style:font-weight-asian="normal" style:font-weight-complex="normal"/>
    </style:style>
    <style:style style:name="T485" style:family="text">
      <style:text-properties fo:font-weight="bold" officeooo:rsid="04ac034e" style:font-weight-asian="bold" style:font-weight-complex="bold"/>
    </style:style>
    <style:style style:name="T486" style:family="text">
      <style:text-properties officeooo:rsid="04ac034e"/>
    </style:style>
    <style:style style:name="T487" style:family="text">
      <style:text-properties officeooo:rsid="04acafa7"/>
    </style:style>
    <style:style style:name="T488" style:family="text">
      <style:text-properties fo:color="#000000" loext:opacity="100%" fo:font-size="15pt" style:text-underline-style="none" fo:font-weight="normal" style:font-size-asian="15pt" style:font-weight-asian="normal" style:font-size-complex="15pt" style:font-weight-complex="normal"/>
    </style:style>
    <style:style style:name="T489" style:family="text">
      <style:text-properties fo:font-size="12pt" fo:font-weight="normal" officeooo:rsid="0034e78a" style:font-size-asian="12pt" style:font-weight-asian="normal" style:font-size-complex="12pt" style:font-weight-complex="normal"/>
    </style:style>
    <style:style style:name="T490" style:family="text">
      <style:text-properties fo:font-size="12pt" fo:font-weight="normal" officeooo:rsid="04b0d9d8" style:font-size-asian="12pt" style:font-weight-asian="normal" style:font-size-complex="12pt" style:font-weight-complex="normal"/>
    </style:style>
    <style:style style:name="T491"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492"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493" style:family="text">
      <style:text-properties fo:font-size="12pt" fo:font-weight="normal" officeooo:rsid="00625b1c" style:font-size-asian="12pt" style:font-weight-asian="normal" style:font-size-complex="12pt" style:font-weight-complex="normal"/>
    </style:style>
    <style:style style:name="T494" style:family="text">
      <style:text-properties fo:font-size="12pt" fo:font-weight="normal" officeooo:rsid="00601405" style:font-size-asian="12pt" style:font-weight-asian="normal" style:font-size-complex="12pt" style:font-weight-complex="normal"/>
    </style:style>
    <style:style style:name="T495" style:family="text">
      <style:text-properties fo:color="#000000" loext:opacity="100%" fo:font-size="15pt" style:text-underline-style="none" fo:font-weight="bold" style:font-size-asian="15pt" style:font-weight-asian="bold" style:font-size-complex="15pt" style:font-weight-complex="bold"/>
    </style:style>
    <style:style style:name="T496"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497"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498"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499" style:family="text">
      <style:text-properties fo:color="#c9211e" loext:opacity="100%" fo:font-size="48pt" officeooo:rsid="02c9520c" fo:background-color="#ffbf00" loext:char-shading-value="0" style:font-size-asian="48pt" style:font-size-complex="48pt"/>
    </style:style>
    <style:style style:name="T500" style:family="text">
      <style:text-properties fo:color="#c9211e" loext:opacity="100%" fo:font-family="Carolingia" fo:font-size="48pt" officeooo:rsid="04967453" fo:background-color="#ffbf00" loext:char-shading-value="0" style:font-size-asian="48pt" style:font-size-complex="48pt"/>
    </style:style>
    <style:style style:name="T501" style:family="text">
      <style:text-properties fo:color="#127622" loext:opacity="100%" fo:font-size="48pt" officeooo:rsid="02c9520c" fo:background-color="#ffbf00" loext:char-shading-value="0" style:font-size-asian="48pt" style:font-size-complex="48pt"/>
    </style:style>
    <style:style style:name="T502" style:family="text">
      <style:text-properties fo:color="#127622" loext:opacity="100%" fo:font-size="24pt" officeooo:rsid="04880634" style:font-size-asian="24pt" style:font-size-complex="24pt"/>
    </style:style>
    <style:style style:name="T503" style:family="text">
      <style:text-properties fo:color="#127622" loext:opacity="100%" fo:font-size="24pt" officeooo:rsid="04967453" style:font-size-asian="24pt" style:font-size-complex="24pt"/>
    </style:style>
    <style:style style:name="T504" style:family="text">
      <style:text-properties fo:color="#127622" loext:opacity="100%" fo:font-size="24pt" officeooo:rsid="02c9520c" style:font-size-asian="24pt" style:font-size-complex="24pt"/>
    </style:style>
    <style:style style:name="T505" style:family="text">
      <style:text-properties officeooo:rsid="04967453"/>
    </style:style>
    <style:style style:name="T506" style:family="text">
      <style:text-properties officeooo:rsid="04880634"/>
    </style:style>
    <style:style style:name="T507" style:family="text">
      <style:text-properties officeooo:rsid="048fb724"/>
    </style:style>
    <style:style style:name="T508" style:family="text">
      <style:text-properties officeooo:rsid="049779d5"/>
    </style:style>
    <style:style style:name="T509" style:family="text">
      <style:text-properties fo:font-family="Carolingia" officeooo:rsid="049779d5"/>
    </style:style>
    <style:style style:name="T510"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xt:span><text:span text:style-name="T2">D</text:span><text:span text:style-name="T1"> </text:span><draw:frame draw:style-name="fr1" draw:name="Bild2" text:anchor-type="char" svg:x="14.949cm" svg:y="0.026cm" svg:width="5.103cm" svg:height="5.115cm" draw:z-index="1"><draw:image xlink:href="Pictures/10000000000001B3000001B4AB79D3EF.jpg" xlink:type="simple" xlink:show="embed" xlink:actuate="onLoad" draw:mime-type="image/jpeg"/></draw:frame><text:span text:style-name="T3">usko Schimmelpfennig </text:span></text:p>
      <text:p text:style-name="P2"><text:span text:style-name="T4">Bettler<text:tab/><text:tab/></text:span><text:span text:style-name="T5">Neutral<text:tab/><text:tab/></text:span><text:span text:style-name="T6">S</text:span><text:span text:style-name="T7">tufe</text:span><text:span text:style-name="T8"><text:tab/></text:span><text:span text:style-name="T9">2</text:span><text:span text:style-name="T10"><text:tab/></text:span><text:span text:style-name="T11">E</text:span><text:span text:style-name="T12">rfahrung</text:span><text:span text:style-name="T13"> </text:span><text:span text:style-name="T14"><text:tab/></text:span><text:span text:style-name="T15">51</text:span></text:p>
      <text:p text:style-name="P3"><text:span text:style-name="T16">Ä</text:span><text:span text:style-name="T17">gid</text:span><text:span text:style-name="T18">ius</text:span><text:span text:style-name="T19"><text:tab/><text:tab/><text:tab/><text:tab/><text:tab/></text:span><text:span text:style-name="T20">U</text:span><text:span text:style-name="T21">ngnade</text:span><text:span text:style-name="T19"><text:tab/></text:span><text:span text:style-name="T22">1</text:span><text:span text:style-name="T23"><text:tab/></text:span><text:span text:style-name="T24">I</text:span><text:span text:style-name="T25">nitiative</text:span><text:tab/><text:span text:style-name="T26">w</text:span><text:span text:style-name="T27">20-</text:span><text:span text:style-name="T28">1<text:line-break/></text:span><text:span text:style-name="T29">Schutzpatron</text:span><text:span text:style-name="T30"> der </text:span><text:span text:style-name="T31">Bettler</text:span><text:span text:style-name="T23"><text:tab/></text:span><text:span text:style-name="T32"></text:span><text:span text:style-name="T33"></text:span><text:span text:style-name="T28"><text:tab/></text:span><text:span text:style-name="T34">K</text:span><text:span text:style-name="T35">rit.</text:span><text:span text:style-name="T36"><text:tab/><text:tab/>w</text:span><text:span text:style-name="T37">8</text:span><text:span text:style-name="T36">/III </text:span></text:p>
      <text:p text:style-name="P3"><text:span text:style-name="T38">Z</text:span><text:span text:style-name="T39">auberstufe</text:span><text:span text:style-name="T37"><text:tab/><text:tab/></text:span><text:span text:style-name="T40">2</text:span><text:span text:style-name="T37"><text:tab/></text:span><text:span text:style-name="T33"></text:span><text:span text:style-name="T41"><text:tab/></text:span><text:span text:style-name="T42">P</text:span><text:span text:style-name="T43">atzer</text:span><text:span text:style-name="T44"><text:tab/><text:tab/></text:span><text:span text:style-name="T36">w</text:span><text:span text:style-name="T45">4-3</text:span><text:span text:style-name="T36"><text:line-break/></text:span><text:span text:style-name="T46">R</text:span><text:span text:style-name="T47">üst</text:span><text:span text:style-name="T48">ung</text:span><text:span text:style-name="T49"><text:tab/></text:span><text:span text:style-name="T50">14</text:span><text:span text:style-name="T51"><text:tab/></text:span><text:span text:style-name="T52">Schuppenpanzer</text:span><text:span text:style-name="T53">+Schild</text:span><text:span text:style-name="T54"> </text:span><text:span text:style-name="T55">(RK</text:span><text:span text:style-name="T56">4+1</text:span><text:span text:style-name="T55">)</text:span><text:span text:style-name="T57"><text:tab/></text:span><text:span text:style-name="T58">M</text:span><text:span text:style-name="T59">alus</text:span><text:span text:style-name="T60"><text:tab/><text:tab/></text:span><text:span text:style-name="T61">-</text:span><text:span text:style-name="T50">4</text:span></text:p>
      <text:p text:style-name="P3"><text:span text:style-name="T24">L</text:span><text:span text:style-name="T62">eben</text:span><text:span text:style-name="T63"><text:tab/></text:span><text:span text:style-name="T9">7</text:span><text:span text:style-name="T64"><text:tab/></text:span><text:span text:style-name="T65">(</text:span><text:span text:style-name="T66">w4+</text:span><text:span text:style-name="T67">2</text:span><text:span text:style-name="T65">w</text:span><text:span text:style-name="T68">8</text:span><text:span text:style-name="T65">)</text:span><text:span text:style-name="T69"><text:tab/><text:tab/><text:tab/><text:tab/><text:tab/></text:span><text:span text:style-name="T70">B</text:span><text:span text:style-name="T71">ewegung</text:span><text:span text:style-name="T72"><text:tab/></text:span><text:span text:style-name="T73">9</text:span><text:span text:style-name="T74"> </text:span><text:span text:style-name="T75">m</text:span></text:p>
      <text:p text:style-name="P4"><text:span text:style-name="T76"><text:tab/><text:tab/></text:span><text:span text:style-name="T77"><text:tab/><text:tab/><text:tab/><text:tab/><text:tab/><text:tab/><text:tab/><text:tab/><text:tab/><text:tab/><text:tab/><text:tab/></text:span><text:span text:style-name="T78">A</text:span><text:span text:style-name="T79">ngrif</text:span><text:span text:style-name="T80">f</text:span><text:span text:style-name="T79"><text:tab/><text:tab/></text:span><text:span text:style-name="T78">S</text:span><text:span text:style-name="T79">chaden</text:span></text:p>
      <text:p text:style-name="P5"><text:span text:style-name="T81">S</text:span><text:span text:style-name="T82">tärke</text:span><text:span text:style-name="T83"><text:tab/><text:tab/><text:tab/></text:span><text:span text:style-name="T84"> <text:s/></text:span><text:span text:style-name="T85">9</text:span><text:span text:style-name="T86"><text:tab/><text:tab/></text:span><text:span text:style-name="T87"><text:tab/><text:tab/><text:tab/><text:tab/><text:tab/></text:span><text:span text:style-name="T88">N</text:span><text:span text:style-name="T89">ahkampf</text:span><text:span text:style-name="T87"><text:tab/></text:span><text:span text:style-name="T90">+</text:span><text:span text:style-name="T91">1</text:span><text:span text:style-name="T92"><text:tab/></text:span></text:p>
      <text:p text:style-name="P6"><text:span text:style-name="T81">G</text:span><text:span text:style-name="T82">eschick</text:span><text:span text:style-name="T83"><text:tab/><text:tab/><text:tab/> <text:s/></text:span><text:span text:style-name="T85">7</text:span><text:span text:style-name="T93"><text:tab/></text:span><text:span text:style-name="T94">-</text:span><text:span text:style-name="T95">1</text:span><text:span text:style-name="T96"><text:tab/></text:span><text:span text:style-name="T97"> </text:span><text:span text:style-name="T88">R</text:span><text:span text:style-name="T89">eflex<text:tab/><text:tab/></text:span><text:span text:style-name="T98">-</text:span><text:span text:style-name="T99">1</text:span><text:span text:style-name="T92"><text:tab/></text:span><text:span text:style-name="T87"><text:tab/></text:span><text:span text:style-name="T88">F</text:span><text:span text:style-name="T89">ernkampf<text:tab/></text:span></text:p>
      <text:p text:style-name="P7"><text:span text:style-name="T81">A</text:span><text:span text:style-name="T82">usdauer</text:span><text:span text:style-name="T83"><text:tab/><text:tab/></text:span><text:span text:style-name="T84">1</text:span><text:span text:style-name="T85">0</text:span><text:span text:style-name="T86"><text:tab/></text:span><text:span text:style-name="T100"><text:tab/></text:span><text:span text:style-name="T97"> </text:span><text:span text:style-name="T88">Z</text:span><text:span text:style-name="T89">ähigkeit<text:tab/></text:span><text:span text:style-name="T10">+</text:span><text:span text:style-name="T98">1</text:span></text:p>
      <text:p text:style-name="P7"><text:span text:style-name="T81">P</text:span><text:span text:style-name="T82">ersönlichkeit</text:span><text:span text:style-name="T83"><text:tab/></text:span><text:span text:style-name="T101">15</text:span><text:span text:style-name="T86"><text:tab/></text:span><text:span text:style-name="T102">+</text:span><text:span text:style-name="T103">1</text:span><text:span text:style-name="T100"><text:tab/></text:span><text:span text:style-name="T104"> </text:span><text:span text:style-name="T88">W</text:span><text:span text:style-name="T89">illen<text:tab/><text:tab/></text:span><text:span text:style-name="T105">+</text:span><text:span text:style-name="T106">5</text:span><text:span text:style-name="T37"><text:tab/><text:tab/></text:span></text:p>
      <text:p text:style-name="P7"><text:span text:style-name="T81">I</text:span><text:span text:style-name="T82">ntelligenz</text:span><text:span text:style-name="T83"><text:tab/><text:tab/></text:span><text:span text:style-name="T107">10</text:span><text:span text:style-name="T86"><text:tab/></text:span><text:span text:style-name="T100"><text:tab/></text:span><text:span text:style-name="T108"> </text:span><text:span text:style-name="T88">S</text:span><text:span text:style-name="T89">prachen</text:span><text:span text:style-name="T87"><text:tab/></text:span><text:span text:style-name="T109">Gemein</text:span><text:span text:style-name="T110">sprache, </text:span><text:span text:style-name="T91">Hirsch</text:span></text:p>
      <text:p text:style-name="P7"><text:span text:style-name="T81">G</text:span><text:span text:style-name="T82">lück</text:span><text:span text:style-name="T83"><text:tab/><text:tab/><text:tab/></text:span><text:span text:style-name="T111">19/18</text:span><text:span text:style-name="T112"><text:tab/></text:span><text:span text:style-name="T113">+3</text:span><text:span text:style-name="T112"> <text:s text:c="3"/></text:span><text:span text:style-name="T96"><text:tab/></text:span><text:span text:style-name="T97"> </text:span><text:span text:style-name="T88">S</text:span><text:span text:style-name="T89">chicksal</text:span><text:span text:style-name="T87"><text:tab/></text:span><text:span text:style-name="T114">Versuchung widerstanden</text:span><text:span text:style-name="T115">:</text:span><text:span text:style-name="T116"> </text:span><text:span text:style-name="T117">Rettungswurf Willen </text:span><text:span text:style-name="T118">+</text:span><text:span text:style-name="T117">3</text:span></text:p>
      <text:p text:style-name="P8"><text:span text:style-name="T24">N</text:span><text:span text:style-name="T62">ahkampfwaffen</text:span><text:span text:style-name="T25"><text:tab/></text:span><text:span text:style-name="T24">A</text:span><text:span text:style-name="T25">ngriff<text:tab/><text:tab/></text:span><text:span text:style-name="T24">S</text:span><text:span text:style-name="T25">chaden <text:s/></text:span><text:s text:c="4"/></text:p>
      <text:p text:style-name="P9"><text:span text:style-name="T119">Langschwert</text:span><text:span text:style-name="T120"><text:tab/></text:span><text:span text:style-name="T10"><text:tab/><text:tab/></text:span><text:span text:style-name="T64">w20</text:span><text:span text:style-name="T121">+1</text:span><text:span text:style-name="T26"><text:tab/><text:tab/></text:span><text:span text:style-name="T64">w</text:span><text:span text:style-name="T119">8</text:span><text:span text:style-name="T122"><text:tab/><text:tab/><text:tab/></text:span><text:span text:style-name="T123"><text:tab/><text:tab/><text:tab/><text:tab/><text:tab/><text:tab/><text:tab/><text:tab/><text:tab/></text:span></text:p>
      <text:p text:style-name="P9"><text:span text:style-name="T22">Kriegshammer</text:span><text:span text:style-name="T10"><text:tab/><text:tab/></text:span><text:span text:style-name="T64">w20</text:span><text:span text:style-name="T26"><text:tab/></text:span><text:span text:style-name="T121">+1</text:span><text:span text:style-name="T26"><text:tab/><text:tab/></text:span><text:span text:style-name="T64">w</text:span><text:span text:style-name="T119">8</text:span><text:span text:style-name="T122"><text:tab/><text:tab/><text:tab/></text:span><text:span text:style-name="T123"><text:tab/><text:tab/><text:tab/><text:tab/><text:tab/><text:tab/><text:tab/><text:tab/><text:tab/></text:span></text:p>
      <text:p text:style-name="P9"><text:span text:style-name="T120">Krücke als Stab</text:span><text:span text:style-name="T10"><text:tab/><text:tab/></text:span><text:span text:style-name="T64">w20</text:span><text:span text:style-name="T26"><text:tab/></text:span><text:span text:style-name="T121">+1</text:span><text:span text:style-name="T26"><text:tab/><text:tab/></text:span><text:span text:style-name="T64">w</text:span><text:span text:style-name="T124">4</text:span><text:span text:style-name="T122"><text:tab/><text:tab/><text:tab/></text:span><text:span text:style-name="T123"><text:tab/><text:tab/><text:tab/><text:tab/><text:tab/><text:tab/><text:tab/><text:tab/><text:tab/></text:span></text:p>
      <text:p text:style-name="P10"><text:span text:style-name="T125">unbewaffnet</text:span><text:span text:style-name="T26"><text:tab/><text:tab/><text:tab/></text:span><text:span text:style-name="T64">w20</text:span><text:span text:style-name="T26"><text:tab/></text:span><text:span text:style-name="T121">+1</text:span><text:span text:style-name="T26"><text:tab/><text:tab/></text:span><text:span text:style-name="T125">w3</text:span><text:span text:style-name="T126"><text:tab/></text:span><text:span text:style-name="T127"><text:tab/><text:tab/></text:span><text:span text:style-name="T128"><text:tab/><text:tab/><text:tab/><text:tab/><text:tab/><text:tab/><text:tab/><text:tab/><text:tab/></text:span></text:p>
      <text:p text:style-name="P11"><text:span text:style-name="T129"><text:tab/><text:tab/><text:tab/><text:tab/> <text:s text:c="7"/></text:span><text:span text:style-name="T130"><text:tab/></text:span><text:span text:style-name="T129"><text:tab/><text:tab/></text:span><text:span text:style-name="T131"> <text:s text:c="3"/></text:span><text:span text:style-name="T130"><text:tab/></text:span><text:span text:style-name="T129"><text:tab/><text:tab/></text:span><text:span text:style-name="T131"> <text:s text:c="3"/></text:span><text:span text:style-name="T130"><text:tab/></text:span><text:span text:style-name="T129"><text:tab/><text:tab/><text:tab/><text:tab/><text:tab/><text:tab/><text:tab/><text:tab/><text:tab/></text:span></text:p>
      <text:p text:style-name="P12"><text:span text:style-name="T132">F</text:span><text:span text:style-name="T133">ernkampfwaffen</text:span><text:span text:style-name="T134"><text:tab/></text:span><text:span text:style-name="T132">A</text:span><text:span text:style-name="T134">ngriff<text:tab/><text:tab/></text:span><text:span text:style-name="T132">S</text:span><text:span text:style-name="T134">chaden<text:tab/><text:tab/></text:span><text:span text:style-name="T132">R</text:span><text:span text:style-name="T134">eichw</text:span><text:span text:style-name="T135">eite</text:span><text:span text:style-name="T136"> </text:span><text:span text:style-name="T137">-/-2/-w</text:span></text:p>
      <text:p text:style-name="P8"><text:span text:style-name="T138">Kurzbogen, </text:span><text:span text:style-name="T139">geweiht</text:span><text:span text:style-name="T140"><text:tab/></text:span><text:span text:style-name="T141">w20<text:tab/><text:tab/></text:span><text:span text:style-name="T140"><text:tab/></text:span><text:span text:style-name="T141">w</text:span><text:span text:style-name="T138">6</text:span><text:span text:style-name="T141"><text:tab/></text:span><text:span text:style-name="T140"><text:tab/><text:tab/></text:span><text:span text:style-name="T141">1</text:span><text:span text:style-name="T139">5</text:span><text:span text:style-name="T141">/</text:span><text:span text:style-name="T139">30</text:span><text:span text:style-name="T141">/4</text:span><text:span text:style-name="T139">5</text:span><text:tab/><text:tab/><text:span text:style-name="T139">2</text:span><text:span text:style-name="T141">0 </text:span><text:span text:style-name="T138">Pfeile</text:span></text:p>
      <text:p text:style-name="P13"><text:span text:style-name="T142"><text:tab/><text:tab/><text:tab/><text:tab/> <text:s text:c="7"/></text:span><text:span text:style-name="T143"><text:tab/></text:span><text:span text:style-name="T142"><text:tab/><text:tab/> <text:s text:c="3"/></text:span><text:span text:style-name="T143"><text:tab/></text:span><text:span text:style-name="T142"><text:tab/><text:tab/> <text:s text:c="3"/></text:span><text:span text:style-name="T143"><text:tab/></text:span><text:span text:style-name="T142"> <text:s text:c="4"/></text:span><text:span text:style-name="T143">/</text:span><text:span text:style-name="T142"> <text:s text:c="4"/></text:span><text:span text:style-name="T143">/</text:span><text:span text:style-name="T142"><text:tab/></text:span><text:span text:style-name="T143"><text:tab/></text:span><text:span text:style-name="T142"><text:tab/><text:tab/><text:tab/><text:tab/><text:tab/><text:tab/></text:span></text:p>
      <text:p text:style-name="P14"><text:span text:style-name="T144">A</text:span><text:span text:style-name="T145">us</text:span><text:span text:style-name="T146">rüstung</text:span><text:span text:style-name="T147"><text:tab/><text:tab/><text:tab/><text:tab/><text:tab/><text:tab/><text:tab/><text:tab/><text:tab/> <text:s text:c="4"/></text:span><text:span text:style-name="T148">-</text:span><text:span text:style-name="T149"><text:tab/></text:span><text:span text:style-name="T150">Gold</text:span><text:span text:style-name="T151"><text:tab/> <text:s text:c="3"/></text:span><text:span text:style-name="T148">-</text:span><text:span text:style-name="T152"><text:tab/></text:span><text:span text:style-name="T153">Silbe</text:span><text:span text:style-name="T154">r <text:s text:c="6"/></text:span><text:span text:style-name="T151"><text:s text:c="2"/></text:span><text:span text:style-name="T155">23</text:span><text:span text:style-name="T156"><text:tab/></text:span><text:span text:style-name="T157">Kupfer</text:span></text:p>
      <text:p text:style-name="P15"><text:span text:style-name="T158">Schuppenpanzer, </text:span><text:span text:style-name="T159">Schild, </text:span><text:span text:style-name="T160">Heiliges Symbol </text:span><text:span text:style-name="T161">(Bogen)</text:span><text:span text:style-name="T160">, </text:span><text:span text:style-name="T162">brötchenförmiger Stein, 3 m Pfah</text:span><text:span text:style-name="T163">l, <text:s/></text:span><text:span text:style-name="T159"><text:s/></text:span><text:span text:style-name="T164">Phiole Weihwasser, </text:span><text:span text:style-name="T165">Kakerlaken-Ring (Eisenring: +TW &amp; Fluch bei Tod),<text:line-break/></text:span><text:span text:style-name="T166">immun gegen Pilz</text:span><text:span text:style-name="T167">sporen</text:span></text:p>
      <text:p text:style-name="P16"><text:span text:style-name="T168">Z</text:span><text:span text:style-name="T169">auber</text:span><text:span text:style-name="T170"> </text:span><text:span text:style-name="T171">(</text:span><text:span text:style-name="T172">5</text:span><text:span text:style-name="T171"> + </text:span><text:span text:style-name="T173">Persönlichkeitsmod </text:span><text:span text:style-name="T174">= </text:span><text:span text:style-name="T175">5</text:span><text:span text:style-name="T171">)</text:span><text:tab/><text:tab/> <text:s text:c="2"/><text:span text:style-name="T176">w20 + Persönlichkeitsmod + Zauberstufe </text:span><text:span text:style-name="T174">= </text:span><text:span text:style-name="T177">w20+</text:span><text:span text:style-name="T178">3</text:span></text:p>
      <text:p text:style-name="P17"><text:span text:style-name="T179">1-1 </text:span><text:span text:style-name="T180">Böses </text:span><text:span text:style-name="T179">entdecken</text:span><text:span text:style-name="T180">, </text:span><text:span text:style-name="T179">1-3 </text:span><text:span text:style-name="T181">Göttermahl, </text:span><text:span text:style-name="T179">1-7 </text:span><text:span text:style-name="T182">Machtwort, </text:span><text:span text:style-name="T183">1-8 Magie entdecken, </text:span><text:span text:style-name="T179">1-10 </text:span><text:span text:style-name="T180">Seg</text:span><text:span text:style-name="T179">nung, </text:span><text:span text:style-name="T184">1-11 Zweites Gesicht</text:span></text:p>
      <text:p text:style-name="P18"><text:span text:style-name="T185">H</text:span><text:span text:style-name="T186">ände auflegen</text:span><text:tab/><text:tab/><text:tab/> <text:s text:c="7"/><text:span text:style-name="T176">w20 + Persönlichkeitsmod + Zauberstufe </text:span><text:span text:style-name="T187">+ Schicksal </text:span><text:span text:style-name="T174">= </text:span><text:span text:style-name="T177">w20+</text:span><text:span text:style-name="T178">3</text:span></text:p>
      <text:p text:style-name="P19"><text:span text:style-name="T188">Gesinnung:</text:span><text:tab/>Gleich<text:tab/><text:tab/>Angrenzend<text:tab/>Gegensätzlich<text:span text:style-name="T143"><text:tab/><text:tab/></text:span><text:span text:style-name="T188">Zustand heilen</text:span><text:tab/><text:tab/><text:tab/></text:p>
      <text:p text:style-name="P20"><text:span text:style-name="T25">1-11<text:tab/></text:span><text:tab/><text:tab/>Fehlschlag<text:tab/>Fehlschlag<text:tab/>Fehlschlag<text:tab/><text:tab/><text:span text:style-name="T189">1 Würfel = Bruch</text:span></text:p>
      <text:p text:style-name="P20"><text:span text:style-name="T25">12-13</text:span><text:tab/><text:tab/>2 Würfel<text:tab/><text:tab/>1 Würfel<text:tab/><text:tab/>1 Würfel<text:tab/><text:tab/><text:tab/><text:span text:style-name="T189">2 Würfel = </text:span><text:span text:style-name="T190">krank, </text:span><text:span text:style-name="T189">Organ</text:span></text:p>
      <text:p text:style-name="P20"><text:span text:style-name="T25">14-19</text:span><text:tab/><text:tab/>3 Würfel<text:tab/><text:tab/>2 Würfel<text:tab/><text:tab/>1 Würfel<text:tab/><text:tab/><text:tab/><text:span text:style-name="T189">3 Würfel = Lähmung, Gift</text:span></text:p>
      <text:p text:style-name="P21"><text:span text:style-name="T25">20-21</text:span><text:tab/><text:tab/>4 Würfel<text:tab/><text:tab/>3 Würfel<text:tab/><text:tab/>2 Würfel<text:tab/><text:tab/><text:tab/><text:span text:style-name="T189">4 Würfel = blind, taub</text:span></text:p>
      <text:p text:style-name="P22"><text:span text:style-name="T25">22+<text:tab/></text:span><text:tab/><text:tab/>5 Würfel<text:tab/><text:tab/>4 Würfel<text:tab/><text:tab/>3 Würfel<text:tab/><text:tab/><text:span text:style-name="T191">[</text:span><text:span text:style-name="T192">max. ZS TW des Ziels anwenden</text:span><text:span text:style-name="T191">]</text:span></text:p>
      <text:p text:style-name="P23"><text:span text:style-name="T193">U</text:span><text:span text:style-name="T194">nheiliges vertreiben</text:span><text:span text:style-name="T195"><text:tab/><text:tab/> <text:s text:c="4"/></text:span><text:span text:style-name="T196">w</text:span><text:span text:style-name="T197">20 + Persönlichkeitmod + Zauberstufe + Glücksmod </text:span><text:span text:style-name="T198">=</text:span><text:span text:style-name="T197"> </text:span><text:span text:style-name="T199">w20+</text:span><text:span text:style-name="T200">6</text:span></text:p>
      <text:p text:style-name="P24">1-11<text:tab/> <text:s/><text:span text:style-name="T176">Fehlschlag, Ungnade+1<text:tab/><text:tab/><text:tab/><text:tab/><text:tab/></text:span>12-13<text:span text:style-name="T176"> </text:span><text:span text:style-name="T201">auf 9m </text:span><text:span text:style-name="T176">1 vertr</text:span><text:span text:style-name="T201">eiben, </text:span><text:span text:style-name="T202">Willen negiert</text:span></text:p>
      <text:p text:style-name="P25">14-17<text:span text:style-name="T176"> </text:span><text:span text:style-name="T201">auf 9m </text:span><text:span text:style-name="T176">w3+ZS <text:s/>vertr</text:span><text:span text:style-name="T201">eiben, </text:span><text:span text:style-name="T202">Willen negiert</text:span><text:span text:style-name="T176"><text:tab/></text:span>18-19<text:span text:style-name="T176"> </text:span><text:span text:style-name="T201">auf 9m </text:span><text:span text:style-name="T176">w4+ZS vertr</text:span><text:span text:style-name="T201">eiben, </text:span><text:span text:style-name="T202">Willen negiert</text:span></text:p>
      <text:p text:style-name="P26"><text:span text:style-name="T203">20-23</text:span><text:span text:style-name="T176"> </text:span><text:span text:style-name="T201">auf </text:span><text:span text:style-name="T204">18</text:span><text:span text:style-name="T201">m </text:span><text:span text:style-name="T176">w</text:span><text:span text:style-name="T204">6</text:span><text:span text:style-name="T176">+ZS vertr</text:span><text:span text:style-name="T201">eiben, </text:span><text:span text:style-name="T202">Willen negiert</text:span><text:span text:style-name="T201"><text:tab/></text:span>24-2<text:span text:style-name="T205">7</text:span> <text:span text:style-name="T201">auf 1</text:span><text:span text:style-name="T176">8m w8+ZS vertr</text:span><text:span text:style-name="T201">eiben, </text:span><text:span text:style-name="T204">w3 Schaden<text:line-break/></text:span>28-29<text:span text:style-name="T176"> </text:span><text:span text:style-name="T201">auf 18m </text:span><text:span text:style-name="T176">2w6+ZS vertr</text:span><text:span text:style-name="T201">eiben</text:span><text:span text:style-name="T176">, w4 </text:span><text:span text:style-name="T206">Schad</text:span><text:span text:style-name="T207">en<text:tab/></text:span>30-31 <text:span text:style-name="T201">auf 3</text:span><text:span text:style-name="T176">6m w8+ZS </text:span><text:span text:style-name="T208">tot<text:line-break/></text:span>3<text:span text:style-name="T209">2+</text:span><text:span text:style-name="T210"><text:tab/> <text:s text:c="2"/></text:span><text:span text:style-name="T201">auf </text:span><text:span text:style-name="T210">72</text:span><text:span text:style-name="T176">m </text:span><text:span text:style-name="T210">2</text:span><text:span text:style-name="T176">w</text:span><text:span text:style-name="T210">6</text:span><text:span text:style-name="T176">+ZS </text:span><text:span text:style-name="T208">tot</text:span><text:span text:style-name="T206"><text:tab/><text:tab/><text:tab/><text:tab/><text:tab/><text:tab/></text:span><text:span text:style-name="T211">[</text:span><text:span text:style-name="T212">für TW&gt;</text:span><text:span text:style-name="T213">1</text:span><text:span text:style-name="T212"> </text:span><text:span text:style-name="T213">alles </text:span><text:span text:style-name="T212">entsprechend reduziert</text:span><text:span text:style-name="T211">]<text:line-break/></text:span><text:span text:style-name="T214">G</text:span><text:span text:style-name="T215">öttlichen </text:span><text:span text:style-name="T216">B</text:span><text:span text:style-name="T215">eistand </text:span><text:span text:style-name="T217">erflehen</text:span><text:span text:style-name="T218"><text:tab/><text:tab/><text:tab/></text:span><text:span text:style-name="T219">w20 + Persönlichkeitsmod + Zauberstufe </text:span><text:span text:style-name="T220">= </text:span><text:span text:style-name="T221">w20+</text:span><text:span text:style-name="T222">3</text:span><text:span text:style-name="T223"><text:line-break/></text:span><text:span text:style-name="T224">immer </text:span><text:span text:style-name="T225">Ungnade +10<text:tab/><text:tab/></text:span><text:span text:style-name="T226">Effekt </text:span><text:span text:style-name="T227">z.B.: </text:span><text:span text:style-name="T225">Kerze anzünden: 10, Flammensäule: 18</text:span></text:p>
      <text:p text:style-name="P27"><text:soft-page-break/><text:span text:style-name="T228"/></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29">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30">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31">8</text:span>/III</text:p>
          </table:table-cell>
          <table:table-cell table:style-name="Table2.A2" office:value-type="string">
            <text:p text:style-name="P31">w20</text:p>
          </table:table-cell>
          <table:table-cell table:style-name="Table2.A2" office:value-type="string">
            <text:p text:style-name="P31">+<text:span text:style-name="T231">0</text:span></text:p>
          </table:table-cell>
          <table:table-cell table:style-name="Table2.A2" office:value-type="string">
            <text:p text:style-name="P31">+1</text:p>
          </table:table-cell>
          <table:table-cell table:style-name="Table2.A2" office:value-type="string">
            <text:p text:style-name="P31">+<text:span text:style-name="T232">1</text:span></text:p>
          </table:table-cell>
          <table:table-cell table:style-name="Table2.H2" office:value-type="string">
            <text:p text:style-name="P32">4 <text:s text:c="2"/><text:span text:style-name="T233">−</text:span><text:span text:style-name="T234"> <text:s text:c="2"/></text:span><text:span text:style-name="T233">−</text:span><text:span text:style-name="T234"> <text:s text:c="3"/></text:span><text:span text:style-name="T233">−</text:span><text:span text:style-name="T234"> <text:s text:c="2"/></text:span><text:span text:style-name="T233">−</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31">8</text:span>/III</text:p>
          </table:table-cell>
          <table:table-cell table:style-name="Table2.A2" office:value-type="string">
            <text:p text:style-name="P31">w20</text:p>
          </table:table-cell>
          <table:table-cell table:style-name="Table2.A2" office:value-type="string">
            <text:p text:style-name="P31">+<text:span text:style-name="T231">0</text:span></text:p>
          </table:table-cell>
          <table:table-cell table:style-name="Table2.A2" office:value-type="string">
            <text:p text:style-name="P31">+1</text:p>
          </table:table-cell>
          <table:table-cell table:style-name="Table2.A2" office:value-type="string">
            <text:p text:style-name="P31">+<text:span text:style-name="T232">1</text:span></text:p>
          </table:table-cell>
          <table:table-cell table:style-name="Table2.H2" office:value-type="string">
            <text:p text:style-name="P30">5 <text:s/><text:span text:style-name="T234"><text:s/></text:span><text:span text:style-name="T235">−</text:span><text:span text:style-name="T236"> <text:s text:c="2"/></text:span><text:span text:style-name="T235">−</text:span><text:span text:style-name="T236"> <text:s text:c="3"/></text:span><text:span text:style-name="T235">−</text:span><text:span text:style-name="T236"> <text:s text:c="2"/></text:span><text:span text:style-name="T235">−</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31">0</text:span>/I<text:span text:style-name="T232">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31">1</text:span></text:p>
          </table:table-cell>
          <table:table-cell table:style-name="Table2.A2" office:value-type="string">
            <text:p text:style-name="P31">+<text:span text:style-name="T231">2</text:span></text:p>
          </table:table-cell>
          <table:table-cell table:style-name="Table2.H2" office:value-type="string">
            <text:p text:style-name="P30">5 <text:s text:c="2"/>3 <text:s text:c="2"/><text:span text:style-name="T235">− </text:span><text:span text:style-name="T236"><text:s text:c="3"/></text:span><text:span text:style-name="T235">−</text:span><text:span text:style-name="T236"> <text:s text:c="2"/></text:span><text:span text:style-name="T235">−</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32">1</text:span><text:span text:style-name="T231">0</text:span>/I<text:span text:style-name="T231">II</text:span></text:p>
          </table:table-cell>
          <table:table-cell table:style-name="Table2.A2" office:value-type="string">
            <text:p text:style-name="P31">w20</text:p>
          </table:table-cell>
          <table:table-cell table:style-name="Table2.A2" office:value-type="string">
            <text:p text:style-name="P31">+<text:span text:style-name="T231">1</text:span></text:p>
          </table:table-cell>
          <table:table-cell table:style-name="Table2.A2" office:value-type="string">
            <text:p text:style-name="P31">+2</text:p>
          </table:table-cell>
          <table:table-cell table:style-name="Table2.A2" office:value-type="string">
            <text:p text:style-name="P31">+<text:span text:style-name="T232">2</text:span></text:p>
          </table:table-cell>
          <table:table-cell table:style-name="Table2.H2" office:value-type="string">
            <text:p text:style-name="P30">6 <text:s text:c="2"/>4 <text:s text:c="2"/><text:span text:style-name="T235">−</text:span><text:span text:style-name="T236"> <text:s text:c="3"/></text:span><text:span text:style-name="T235">−</text:span><text:span text:style-name="T236"> <text:s text:c="2"/></text:span><text:span text:style-name="T235">−</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31">12</text:span>/<text:span text:style-name="T232">I</text:span><text:span text:style-name="T231">II</text:span></text:p>
          </table:table-cell>
          <table:table-cell table:style-name="Table2.A2" office:value-type="string">
            <text:p text:style-name="P31">w20</text:p>
          </table:table-cell>
          <table:table-cell table:style-name="Table2.A2" office:value-type="string">
            <text:p text:style-name="P31">+<text:span text:style-name="T231">1</text:span></text:p>
          </table:table-cell>
          <table:table-cell table:style-name="Table2.A2" office:value-type="string">
            <text:p text:style-name="P31">+<text:span text:style-name="T231">2</text:span></text:p>
          </table:table-cell>
          <table:table-cell table:style-name="Table2.A2" office:value-type="string">
            <text:p text:style-name="P31">+<text:span text:style-name="T231">3</text:span></text:p>
          </table:table-cell>
          <table:table-cell table:style-name="Table2.H2" office:value-type="string">
            <text:p text:style-name="P30">6 <text:s text:c="2"/>5 <text:s text:c="2"/><text:span text:style-name="T237">2</text:span><text:span text:style-name="T236"> <text:s text:c="3"/></text:span><text:span text:style-name="T235">−</text:span><text:span text:style-name="T236"> <text:s text:c="2"/></text:span><text:span text:style-name="T235">−</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31">12</text:span>/<text:span text:style-name="T231">III</text:span></text:p>
          </table:table-cell>
          <table:table-cell table:style-name="Table2.A2" office:value-type="string">
            <text:p text:style-name="P31">w20+w1<text:span text:style-name="T231">4</text:span></text:p>
          </table:table-cell>
          <table:table-cell table:style-name="Table2.A2" office:value-type="string">
            <text:p text:style-name="P31">+2</text:p>
          </table:table-cell>
          <table:table-cell table:style-name="Table2.A2" office:value-type="string">
            <text:p text:style-name="P31">+<text:span text:style-name="T231">2</text:span></text:p>
          </table:table-cell>
          <table:table-cell table:style-name="Table2.A2" office:value-type="string">
            <text:p text:style-name="P31">+<text:span text:style-name="T231">4</text:span></text:p>
          </table:table-cell>
          <table:table-cell table:style-name="Table2.H2" office:value-type="string">
            <text:p text:style-name="P30"><text:span text:style-name="T238">7</text:span> <text:s text:c="2"/>5 <text:s text:c="2"/><text:span text:style-name="T239">3</text:span><text:span text:style-name="T236"> <text:s text:c="3"/></text:span><text:span text:style-name="T235">−</text:span><text:span text:style-name="T236"> <text:s text:c="2"/></text:span><text:span text:style-name="T235">−</text:span></text:p>
          </table:table-cell>
        </table:table-row>
        <table:table-row>
          <table:table-cell table:style-name="Table2.A2" office:value-type="string">
            <text:p text:style-name="P31">7</text:p>
          </table:table-cell>
          <table:table-cell table:style-name="Table2.A2" office:value-type="string">
            <text:p text:style-name="P31">+<text:span text:style-name="T231">5</text:span></text:p>
          </table:table-cell>
          <table:table-cell table:style-name="Table2.A2" office:value-type="string">
            <text:p text:style-name="P31">w<text:span text:style-name="T231">14</text:span>/<text:span text:style-name="T231">III</text:span></text:p>
          </table:table-cell>
          <table:table-cell table:style-name="Table2.A2" office:value-type="string">
            <text:p text:style-name="P31">w20<text:span text:style-name="T231">+w16</text:span></text:p>
          </table:table-cell>
          <table:table-cell table:style-name="Table2.A2" office:value-type="string">
            <text:p text:style-name="P31">+<text:span text:style-name="T231">2</text:span></text:p>
          </table:table-cell>
          <table:table-cell table:style-name="Table2.A2" office:value-type="string">
            <text:p text:style-name="P31">+<text:span text:style-name="T231">3</text:span></text:p>
          </table:table-cell>
          <table:table-cell table:style-name="Table2.A2" office:value-type="string">
            <text:p text:style-name="P31">+<text:span text:style-name="T231">4</text:span></text:p>
          </table:table-cell>
          <table:table-cell table:style-name="Table2.H2" office:value-type="string">
            <text:p text:style-name="P30"><text:span text:style-name="T238">7</text:span> <text:s text:c="2"/><text:span text:style-name="T238">6</text:span> <text:s text:c="2"/><text:span text:style-name="T239">4</text:span><text:span text:style-name="T236"> <text:s text:c="3"/></text:span><text:span text:style-name="T239">1</text:span><text:span text:style-name="T236"> <text:s text:c="2"/></text:span><text:span text:style-name="T235">−</text:span></text:p>
          </table:table-cell>
        </table:table-row>
        <table:table-row>
          <table:table-cell table:style-name="Table2.A2" office:value-type="string">
            <text:p text:style-name="P31">8</text:p>
          </table:table-cell>
          <table:table-cell table:style-name="Table2.A2" office:value-type="string">
            <text:p text:style-name="P31">+<text:span text:style-name="T231">5</text:span></text:p>
          </table:table-cell>
          <table:table-cell table:style-name="Table2.A2" office:value-type="string">
            <text:p text:style-name="P31">w<text:span text:style-name="T231">14</text:span>/<text:span text:style-name="T231">III</text:span></text:p>
          </table:table-cell>
          <table:table-cell table:style-name="Table2.A2" office:value-type="string">
            <text:p text:style-name="P31"><text:span text:style-name="T231">2</text:span>w20</text:p>
          </table:table-cell>
          <table:table-cell table:style-name="Table2.A2" office:value-type="string">
            <text:p text:style-name="P31">+<text:span text:style-name="T231">2</text:span></text:p>
          </table:table-cell>
          <table:table-cell table:style-name="Table2.A2" office:value-type="string">
            <text:p text:style-name="P31">+<text:span text:style-name="T231">3</text:span></text:p>
          </table:table-cell>
          <table:table-cell table:style-name="Table2.A2" office:value-type="string">
            <text:p text:style-name="P31">+<text:span text:style-name="T231">5</text:span></text:p>
          </table:table-cell>
          <table:table-cell table:style-name="Table2.H2" office:value-type="string">
            <text:p text:style-name="P30"><text:span text:style-name="T238">8</text:span> <text:s text:c="2"/><text:span text:style-name="T238">6</text:span> <text:s text:c="2"/><text:span text:style-name="T239">5</text:span><text:span text:style-name="T236"> <text:s text:c="3"/></text:span><text:span text:style-name="T239">2</text:span><text:span text:style-name="T236"> <text:s text:c="2"/></text:span><text:span text:style-name="T235">−</text:span></text:p>
          </table:table-cell>
        </table:table-row>
        <table:table-row>
          <table:table-cell table:style-name="Table2.A2" office:value-type="string">
            <text:p text:style-name="P31">9</text:p>
          </table:table-cell>
          <table:table-cell table:style-name="Table2.A2" office:value-type="string">
            <text:p text:style-name="P31">+<text:span text:style-name="T231">6</text:span></text:p>
          </table:table-cell>
          <table:table-cell table:style-name="Table2.A2" office:value-type="string">
            <text:p text:style-name="P31">w<text:span text:style-name="T231">16</text:span>/<text:span text:style-name="T231">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31">3</text:span></text:p>
          </table:table-cell>
          <table:table-cell table:style-name="Table2.A2" office:value-type="string">
            <text:p text:style-name="P31">+<text:span text:style-name="T231">5</text:span></text:p>
          </table:table-cell>
          <table:table-cell table:style-name="Table2.H2" office:value-type="string">
            <text:p text:style-name="P30"><text:span text:style-name="T238">8</text:span> <text:s text:c="2"/><text:span text:style-name="T238">7</text:span> <text:s text:c="2"/><text:span text:style-name="T239">5</text:span><text:span text:style-name="T236"> <text:s text:c="3"/></text:span><text:span text:style-name="T239">3</text:span><text:span text:style-name="T236"> <text:s text:c="2"/></text:span><text:span text:style-name="T239">1</text:span></text:p>
          </table:table-cell>
        </table:table-row>
        <table:table-row>
          <table:table-cell table:style-name="Table2.A2" office:value-type="string">
            <text:p text:style-name="P31">10</text:p>
          </table:table-cell>
          <table:table-cell table:style-name="Table2.A2" office:value-type="string">
            <text:p text:style-name="P31">+<text:span text:style-name="T231">7</text:span></text:p>
          </table:table-cell>
          <table:table-cell table:style-name="Table2.A2" office:value-type="string">
            <text:p text:style-name="P31"><text:span text:style-name="T231">w16</text:span>/<text:span text:style-name="T231">III</text:span></text:p>
          </table:table-cell>
          <table:table-cell table:style-name="Table2.A2" office:value-type="string">
            <text:p text:style-name="P31">2w20</text:p>
          </table:table-cell>
          <table:table-cell table:style-name="Table2.A2" office:value-type="string">
            <text:p text:style-name="P31">+<text:span text:style-name="T231">3</text:span></text:p>
          </table:table-cell>
          <table:table-cell table:style-name="Table2.A2" office:value-type="string">
            <text:p text:style-name="P31">+<text:span text:style-name="T231">4</text:span></text:p>
          </table:table-cell>
          <table:table-cell table:style-name="Table2.A2" office:value-type="string">
            <text:p text:style-name="P31">+<text:span text:style-name="T231">6</text:span></text:p>
          </table:table-cell>
          <table:table-cell table:style-name="Table2.H2" office:value-type="string">
            <text:p text:style-name="P30"><text:span text:style-name="T238">9</text:span> <text:s text:c="2"/><text:span text:style-name="T238">7</text:span> <text:s text:c="2"/><text:span text:style-name="T239">6</text:span><text:span text:style-name="T236"> <text:s text:c="3"/></text:span><text:span text:style-name="T239">4</text:span><text:span text:style-name="T236"> <text:s text:c="2"/></text:span><text:span text:style-name="T239">2</text:span></text:p>
          </table:table-cell>
        </table:table-row>
      </table:table>
      <text:p text:style-name="P33"><text:s/></text:p>
      <text:p text:style-name="P34"><text:span text:style-name="T240">Merkmale Kleriker: w8</text:span><text:span text:style-name="T241"> Leben/Stufe</text:span></text:p>
      <text:p text:style-name="P35"><text:s/></text:p>
      <text:p text:style-name="P34">Ungnade</text:p>
      <text:p text:style-name="P36"><text:span text:style-name="T242">jeder</text:span> misslungene Zauber bewirkt Ungnade+1; -<text:span text:style-name="T243">w6 Ungnade pro Tag; </text:span><text:span text:style-name="T244">Opfergabe: </text:span><text:span text:style-name="T245">50 Gold für -1 Ungnade;</text:span></text:p>
      <text:p text:style-name="P37"><text:span text:style-name="T246">ein Zauberwurf im Bereich der Ungnade </text:span><text:span text:style-name="T247">oder eine gewürfelte 1 </text:span><text:span text:style-name="T246">bewirkt Ungnade+1 und einen </text:span><text:span text:style-name="T248">Wurf </text:span><text:span text:style-name="T249">auf </text:span><text:span text:style-name="T248">die<text:line-break/></text:span><text:span text:style-name="T246">Ungnad</text:span><text:span text:style-name="T248">e-Tabelle </text:span><text:span text:style-name="T250">mit </text:span><text:span text:style-name="T251">(</text:span><text:span text:style-name="T250">Zauberwurf – </text:span><text:span text:style-name="T252">Glücksmod</text:span><text:span text:style-name="T253">ifikator</text:span><text:span text:style-name="T251">) </text:span><text:span text:style-name="T250">* w4; </text:span><text:span text:style-name="T254">Ungnade bei Handeln gegen Gesinnung/Gott</text:span></text:p>
      <text:p text:style-name="P38"><text:s/></text:p>
      <text:p text:style-name="P39"><text:span text:style-name="T255">Götter der </text:span><text:span text:style-name="T256">Ordnung</text:span></text:p>
      <text:p text:style-name="P40"><text:span text:style-name="T62">Shul</text:span><text:span text:style-name="T234">:</text:span> Mondgott,<text:tab/><text:tab/><text:tab/><text:span text:style-name="T25">Klazath</text:span>: Kriegsgott,<text:tab/><text:span text:style-name="T62">Ulesh</text:span><text:span text:style-name="T234">:</text:span> Friedensgott,<text:tab/><text:span text:style-name="T25">Choranus</text:span>: Schöpfungsgott,<text:line-break/><text:span text:style-name="T25">Daenthar</text:span>: Herr von Erde &amp; Fleiß,<text:tab/><text:tab/><text:tab/><text:tab/><text:span text:style-name="T25">Gorhan</text:span>: Gott der Rache und Tapferkeit,</text:p>
      <text:p text:style-name="P40"><text:span text:style-name="T25">Justitia</text:span>: Göttin der Gerechtigkeit und Gnade,<text:tab/><text:tab/><text:span text:style-name="T25">Aristemis</text:span>: Göttin der Seher und Strategen</text:p>
      <text:p text:style-name="P41"><text:span text:style-name="T256">Neutral</text:span><text:span text:style-name="T255">e Götter</text:span></text:p>
      <text:p text:style-name="P40"><text:span text:style-name="T25">Amun Tor</text:span>: Gott der Rätsel,<text:tab/><text:tab/><text:span text:style-name="T25">Ildavir</text:span>: Göttin der Natur,<text:tab/><text:tab/><text:tab/><text:tab/><text:span text:style-name="T25">Pelagia</text:span>: Göttin der See,</text:p>
      <text:p text:style-name="P40"><text:span text:style-name="T25">Cthulhu</text:span>: Priester der Alten,<text:tab/><text:span text:style-name="T257">Lotan</text:span><text:span text:style-name="T258">: die Verschlingerin, Herrin der Tiefsee</text:span></text:p>
      <text:p text:style-name="P41"><text:span text:style-name="T255">Götter des </text:span><text:span text:style-name="T256">Chaos</text:span></text:p>
      <text:p text:style-name="P40"><text:span text:style-name="T25">Ahriman</text:span>: Gott des Todes,<text:tab/><text:tab/><text:span text:style-name="T25">Azi Dahaka</text:span>: Dämonenfürst der Stürme &amp; Wüsten,</text:p>
      <text:p text:style-name="P40"><text:span text:style-name="T25">Bobugbubilz/</text:span><text:span text:style-name="T259">Schnatermann</text:span><text:span text:style-name="T260">: </text:span>Dämonenfürst der Amphibien,<text:tab/><text:tab/><text:tab/><text:span text:style-name="T25">Cadixtat</text:span>: Chaostitan,</text:p>
      <text:p text:style-name="P40"><text:span text:style-name="T25">Nimlurun</text:span>: Herr des Unrats,<text:tab/><text:span text:style-name="T25">Malotoch</text:span>: Aaskrähengott</text:p>
      <text:p text:style-name="P38"><text:s/></text:p>
      <text:p text:style-name="P39"><text:span text:style-name="T261">erlaubte </text:span>Waffen</text:p>
      <text:p text:style-name="P42"><text:span text:style-name="T262">Neutral</text:span><text:span text:style-name="T256"><text:tab/></text:span><text:span text:style-name="T263">Zweihänder w10,<text:tab/>Langschwert w8,<text:tab/>Kurzschwert w6,<text:tab/></text:span>Streitkolben <text:span text:style-name="T264">w6,</text:span></text:p>
      <text:p text:style-name="P42"><text:tab/><text:tab/>Stab <text:span text:style-name="T264">w4</text:span>,<text:tab/><text:tab/><text:tab/>Dolch <text:span text:style-name="T264">w4</text:span>,<text:tab/><text:tab/><text:tab/>Schleuder <text:span text:style-name="T265">w4</text:span></text:p>
      <text:p text:style-name="P38"><text:s/></text:p>
      <text:p text:style-name="P39"><text:span text:style-name="T266">u</text:span>nheilig<text:span text:style-name="T267">e Wesen</text:span></text:p>
      <text:p text:style-name="P43"><text:span text:style-name="T25">Ordnung</text:span><text:tab/><text:tab/>Untote, Dämonen, Teufel, chaotische <text:span text:style-name="T268">E</text:span>xternare, Monster (Basilisk, Medus<text:span text:style-name="T268">a</text:span>),<text:line-break/><text:tab/><text:tab/><text:tab/>Chaos <text:span text:style-name="T268">P</text:span>rimare, chaotische Humanoide (Orks), chaotische Drachen</text:p>
      <text:p text:style-name="P43"><text:span text:style-name="T25">Neutral</text:span><text:tab/><text:tab/>Tiere, Untote, Dämonen, Teufel, Monster (Basilisk, Medusa), Werwölfe,<text:line-break/><text:tab/><text:tab/><text:tab/>Unnatürliche Wesen (Otyughs, Schleime)</text:p>
      <text:p text:style-name="P37"><text:span text:style-name="T269">Chaos</text:span><text:span text:style-name="T270"><text:tab/><text:tab/>Engel, Paladine, rechtschaffene Drachen, Fürsten der Ordnung, rechtschaffene Primare und<text:line-break/><text:tab/><text:tab/><text:tab/>Humanoide mit rechtschaffener Gesinnung (z. B. Goblins)</text:span></text:p>
      <text:p text:style-name="P44">Tabelle 5-7: Göttliche Ungnade<text:span text:style-name="T271"> </text:span><text:span text:style-name="T272">(</text:span><text:span text:style-name="T271">Zauberwurf – </text:span><text:span text:style-name="T272">Glücksmod</text:span><text:span text:style-name="T273">ifikator</text:span><text:span text:style-name="T272">) </text:span><text:span text:style-name="T271">* w4</text:span></text:p>
      <text:p text:style-name="P45"><text:span text:style-name="T274"><text:s text:c="2"/></text:span><text:span text:style-name="T25">1-</text:span><text:tab/>Du musst Buße tun <text:span text:style-name="T275">und</text:span> darfst 10 Minuten nur noch Gesänge und Gebetslieder von dir geben. *</text:p>
      <text:p text:style-name="P46"><text:s text:c="2"/><text:span text:style-name="T25">2</text:span><text:tab/>Du musst sofort um Vergebung bitten und dazu mindestens eine Stunde <text:span text:style-name="T276">am Stück </text:span>beten. Gelingt <text:span text:style-name="T276">es<text:tab/></text:span></text:p>
      <text:p text:style-name="P46"><text:span text:style-name="T276"><text:tab/>dir</text:span> in den folgenden 2 Stunden nicht, ernte<text:span text:style-name="T276">s</text:span>t <text:span text:style-name="T276">du</text:span> das Missfallen <text:span text:style-name="T276">d</text:span>einer Gottheit <text:span text:style-name="T276">und</text:span> erhältst -1 auf alle<text:tab/></text:p>
      <text:p text:style-name="P46"><text:tab/>Zauberwürfe, bis <text:span text:style-name="T276">du</text:span> die volle Stunde beendet ha<text:span text:style-name="T276">s</text:span>t. *<text:tab/><text:tab/><text:tab/><text:tab/><text:tab/><text:tab/><text:tab/><text:tab/><text:tab/><text:tab/></text:p>
      <text:p text:style-name="P45"><text:s text:c="2"/><text:span text:style-name="T25">3</text:span><text:tab/>Du musst die Macht deine<text:span text:style-name="T277">s</text:span> Gott<text:span text:style-name="T277">es</text:span> mehren, indem du bis zum Sonnenaufgang einen neuen Anhänger</text:p>
      <text:p text:style-name="P45"><text:tab/>finde<text:span text:style-name="T275">st</text:span> <text:span text:style-name="T277">oder</text:span> für 24 Stunden -1 auf alle Würfe <text:span text:style-name="T275">erleidest</text:span>.</text:p>
      <text:p text:style-name="P46"><text:s text:c="2"/><text:span text:style-name="T25">4</text:span><text:tab/>Du erleidest sofort -1 auf alle Zauberwürfe bis zum nächsten Tag.<text:tab/><text:tab/><text:tab/><text:tab/><text:tab/><text:tab/><text:tab/></text:p>
      <text:p text:style-name="P45"><text:s text:c="2"/><text:span text:style-name="T25">5</text:span><text:tab/>D<text:span text:style-name="T278">u</text:span> muss<text:span text:style-name="T278">t</text:span> <text:span text:style-name="T278">d</text:span>ich einer Prüfung <text:span text:style-name="T278">d</text:span>einer Demut unterziehen. Für den Rest des Tages muss<text:span text:style-name="T278">t</text:span> <text:span text:style-name="T278">du</text:span> <text:span text:style-name="T278">dich </text:span>allen</text:p>
      <text:p text:style-name="P45"><text:tab/>anderen Charakteren und Wesen fügen, als wären sie <text:span text:style-name="T278">d</text:span>eine Oberen. Versag<text:span text:style-name="T278">s</text:span>t <text:span text:style-name="T278">du</text:span> dabei (nach<text:line-break/><text:tab/>Ermessen des <text:span text:style-name="T278">Richters</text:span>), verlier<text:span text:style-name="T278">s</text:span>t <text:span text:style-name="T278">du</text:span> sofort für den Rest des Tages sämtliche Zauberfähigkeiten (auch<text:line-break/><text:tab/>Heilung und Hände auflegen).</text:p>
      <text:p text:style-name="P46"><text:s text:c="2"/><text:span text:style-name="T25">6</text:span><text:tab/>Du erleidest einen sofortigen Malus von -1 auf Hände auflegen, bis du dich auf eine Heilungs-Queste<text:tab/></text:p>
      <text:p text:style-name="P46"><text:tab/>begibst. Die Queste bestimm<text:span text:style-name="T278">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25">7</text:span><text:tab/>Du musst dich einer Glaubensprüfung unterziehen. Du wirst mit einer Krankheit geschlagen, die dich<text:line-break/><text:tab/>je 1 Punkt Stärke, Geschicklichkeit und Ausdauer kostet. D<text:span text:style-name="T279">ie</text:span> Attributspunkte heil<text:span text:style-name="T279">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25">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25">9</text:span><text:tab/>Du erleidest sofort -2 auf alle Zauberwürfe bis zum nächsten Tag.</text:p>
      <text:p text:style-name="P46"><text:span text:style-name="T25">10</text:span><text:tab/>Du verlierst für einen Tag den Zugriff auf einen zufällig bestimmten Zauber des ersten Grades.<text:tab/><text:tab/></text:p>
      <text:p text:style-name="P45"><text:span text:style-name="T25">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25">12</text:span><text:tab/>Du wirst vorübergehend von deinem Gott verstoßen. Heute kannst du keine Erfahrung mehr<text:tab/><text:tab/></text:p>
      <text:p text:style-name="P46"><text:tab/><text:span text:style-name="T280">s</text:span>ammeln. Nachher kannst du wieder Erfahrung verdienen, aber es gibt keine Nachzahlung.<text:tab/><text:tab/><text:tab/></text:p>
      <text:p text:style-name="P45"><text:span text:style-name="T25">13</text:span><text:tab/>D<text:span text:style-name="T281">u</text:span> verlier<text:span text:style-name="T281">s</text:span>t den Zugriff auf zwei zufällig bestimmte Zauber des ersten Grades <text:span text:style-name="T281">f</text:span>ü<text:span text:style-name="T281">r 1 Tag.</text:span></text:p>
      <text:p text:style-name="P46"><text:span text:style-name="T25">14</text:span><text:tab/>Deine Gottheit wünscht zu prüfen, ob du wirklich den Glauben über die Freuden der Welt stellst.<text:tab/><text:tab/></text:p>
      <text:p text:style-name="P46"><text:tab/>Berechne dein Gesamtvermögen in Goldmünzen. Du erleidest dauerhaft -4 auf alle Zauberwürfe <text:span text:style-name="T281">bis<text:tab/></text:span></text:p>
      <text:p text:style-name="P46"><text:span text:style-name="T281"><text:tab/>du dich von 40% d</text:span>eines Gesamtvermögens <text:span text:style-name="T281">trennst (</text:span><text:span text:style-name="T282">+</text:span><text:span text:style-name="T281">1 pro 10%). </text:span>Opfern bedeutet: zerstören,<text:tab/><text:tab/></text:p>
      <text:p text:style-name="P46"><text:tab/>widmen, spenden, daraus einen Tempel oder eine Statue errichten etc.<text:tab/><text:tab/><text:tab/><text:tab/><text:tab/><text:tab/></text:p>
      <text:p text:style-name="P45"><text:span text:style-name="T25">15</text:span><text:tab/>Deine Gottheit ist heute nicht sehr nachsichtig. Wenn <text:span text:style-name="T283">du d</text:span>ich zur Nachtruhe leg<text:span text:style-name="T283">s</text:span>t, wird <text:span text:style-name="T283">d</text:span>ein</text:p>
      <text:p text:style-name="P45"><text:tab/>Ungnadebereich am kommenden Morgen nicht zurückgesetzt. Er wird auf den neuen Tag übertragen.</text:p>
      <text:p text:style-name="P46"><text:span text:style-name="T25">16</text:span><text:tab/>Dein Gott versagt dir für die nächsten w4 Tage deine Fähigkeit Hände aufzulegen.<text:tab/><text:tab/><text:tab/><text:tab/></text:p>
      <text:p text:style-name="P45"><text:span text:style-name="T25">17</text:span><text:tab/>Du verlierst für 24 Stunden den Zugriff auf w4+1 zufällig bestimmte Zauber.</text:p>
      <text:p text:style-name="P46"><text:span text:style-name="T25">18</text:span><text:tab/>Du bist für w4 Tage nicht in der Lage, Unheiliges zu vertreiben.<text:tab/><text:tab/><text:tab/><text:tab/><text:tab/><text:tab/><text:tab/><text:tab/></text:p>
      <text:p text:style-name="P45"><text:span text:style-name="T25">19</text:span><text:tab/>Du wirst mit einem körperlichen Mal deiner Treulosigkeit <text:span text:style-name="T284">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25">20+</text:span><text:tab/>Deine Fähigkeit Hände aufzulegen ist eingeschränkt. Du kannst sie für 24 Stunden <text:span text:style-name="T284">nur einmal </text:span>pro<text:tab/><text:tab/></text:p>
      <text:p text:style-name="P46"><text:tab/>Wesen einsetzen.<text:tab/><text:tab/><text:tab/><text:tab/><text:tab/><text:tab/><text:tab/><text:tab/><text:tab/><text:tab/><text:tab/><text:tab/><text:tab/><text:tab/><text:tab/><text:tab/></text:p>
      <text:p text:style-name="P46"><text:span text:style-name="T285"/></text:p>
      <text:p text:style-name="P47"><text:span text:style-name="T286">*<text:tab/>Du musst sobald möglich beginnen. </text:span><text:span text:style-name="T287">I</text:span><text:span text:style-name="T286">m Kampf </text:span><text:span text:style-name="T288">kannst du </text:span><text:span text:style-name="T289">anfangen</text:span><text:span text:style-name="T286"> </text:span><text:span text:style-name="T289">wenn</text:span><text:span text:style-name="T286"> die Gefahr vorüber ist.</text:span></text:p>
      <text:p text:style-name="P48"><text:span text:style-name="T290">1-</text:span><text:span text:style-name="T291">1 </text:span><text:span text:style-name="T292">Böses entdecken</text:span><text:span text:style-name="T293"><text:tab/><text:tab/><text:tab/><text:tab/><text:tab/><text:tab/><text:tab/><text:tab/><text:tab/><text:tab/></text:span><text:span text:style-name="T292">Regeln</text:span><text:span text:style-name="T294"> </text:span><text:span text:style-name="T295">260,</text:span><text:span text:style-name="T294"> </text:span><text:span text:style-name="T292">Rules</text:span><text:span text:style-name="T294"> </text:span><text:span text:style-name="T295">25</text:span><text:span text:style-name="T292">9</text:span></text:p>
      <text:p text:style-name="P49"><text:span text:style-name="T296">Grad</text:span> 1, <text:span text:style-name="T297">1 Aktion, </text:span><text:span text:style-name="T298">18m</text:span>, <text:span text:style-name="T298">6 Phasen</text:span> <text:span text:style-name="T297">Dauer, </text:span>Rettung<text:span text:style-name="T297">sw</text:span><text:span text:style-name="T299">urf</text:span><text:span text:style-name="T297"> </text:span>Willen<text:span text:style-name="T297">=</text:span>Zauberwurf</text:p>
      <text:p text:style-name="P50"><text:s/></text:p>
      <text:p text:style-name="P51"><text:span text:style-name="T300">Du erkennst Böses in einem </text:span>1,5 m breite<text:span text:style-name="T301">n und 18 m langen</text:span> Strahl von heiligem Symbol ausgehend. <text:span text:style-name="T302">Böses ist alles was von </text:span><text:span text:style-name="T303">e</text:span><text:span text:style-name="T302">ntgegengesetzter Gesinnung </text:span><text:span text:style-name="T303">oder </text:span><text:span text:style-name="T302">dir feindlich gesinnt ist.</text:span></text:p>
      <text:p text:style-name="P52"><text:s/></text:p>
      <text:p text:style-name="P53"><text:span text:style-name="T304">Manifestation</text:span>:<text:span text:style-name="T305"><text:tab/></text:span><text:span text:style-name="T306">1 </text:span><text:span text:style-name="T307">Böse Wesen leuchten schwach</text:span></text:p>
      <text:p text:style-name="P54"><text:s/></text:p>
      <text:p text:style-name="P53">Zauber w20, <text:span text:style-name="T308">Umkehrung</text:span> w<text:span text:style-name="T308">16</text:span>:</text:p>
      <text:p text:style-name="P55"><text:span text:style-name="T25">1-11</text:span><text:tab/><text:tab/>Fehlschlag, <text:span text:style-name="T309">Ungnade +1</text:span></text:p>
      <text:p text:style-name="P56"><text:span text:style-name="T25">12-13</text:span><text:span text:style-name="T176"><text:tab/></text:span><text:span text:style-name="T310">Wesen entgegengesetzter Gesinnung und gefährliche Gegenstände </text:span><text:span text:style-name="T311">bis 18 m</text:span></text:p>
      <text:p text:style-name="P55"><text:span text:style-name="T312"><text:tab/><text:tab/></text:span><text:span text:style-name="T313">werden </text:span><text:span text:style-name="T312">möglicherweise </text:span><text:span text:style-name="T313">offenbar, Willen&gt;=Wurf negiert</text:span></text:p>
      <text:p text:style-name="P55"><text:span text:style-name="T25">14-17</text:span><text:tab/><text:span text:style-name="T313">Wesen entgegengesetzter Gesinnung und gefährliche Gegenstände </text:span><text:span text:style-name="T312">bis 18 m</text:span></text:p>
      <text:p text:style-name="P55"><text:span text:style-name="T312"><text:tab/><text:tab/></text:span><text:span text:style-name="T313">werden </text:span><text:span text:style-name="T312">immer </text:span><text:span text:style-name="T313">offenbar, </text:span><text:span text:style-name="T312">kein Rettungswurf</text:span></text:p>
      <text:p text:style-name="P55"><text:span text:style-name="T25">18-19</text:span><text:tab/><text:span text:style-name="T313">Wesen entgegengesetzter Gesinnung und gefährliche Gegenstände </text:span><text:span text:style-name="T312">bis 36 m</text:span></text:p>
      <text:p text:style-name="P55"><text:span text:style-name="T312"><text:tab/><text:tab/></text:span><text:span text:style-name="T313">werden </text:span><text:span text:style-name="T312">immer </text:span><text:span text:style-name="T313">offenbar, </text:span><text:span text:style-name="T312">kein Rettungswurf</text:span></text:p>
      <text:p text:style-name="P55"><text:span text:style-name="T25">20-23</text:span><text:tab/><text:span text:style-name="T313">Wesen entgegengesetzter Gesinnung und gefährliche Gegenstände </text:span><text:span text:style-name="T312">bis </text:span><text:span text:style-name="T314">54</text:span><text:span text:style-name="T312"> m</text:span></text:p>
      <text:p text:style-name="P55"><text:span text:style-name="T312"><text:tab/><text:tab/></text:span><text:span text:style-name="T313">werden </text:span><text:span text:style-name="T314">auch für Gefährten </text:span><text:span text:style-name="T313">offenbar, </text:span><text:span text:style-name="T312">kein Rettungswurf</text:span></text:p>
      <text:p text:style-name="P55"><text:span text:style-name="T25">2</text:span><text:span text:style-name="T315">4</text:span><text:span text:style-name="T25">-2</text:span><text:span text:style-name="T315">7</text:span><text:tab/><text:span text:style-name="T316">G</text:span><text:span text:style-name="T313">efährliche Wesen und Gegenstände </text:span><text:span text:style-name="T312">bis </text:span><text:span text:style-name="T314">54</text:span><text:span text:style-name="T312"> m </text:span><text:span text:style-name="T313">werden </text:span><text:span text:style-name="T314">auch für Gefährten</text:span></text:p>
      <text:p text:style-name="P55"><text:span text:style-name="T314"><text:tab/><text:tab/></text:span><text:span text:style-name="T313">offenbar, </text:span><text:span text:style-name="T312">kein Rettungswurf</text:span></text:p>
      <text:p text:style-name="P55"><text:span text:style-name="T25">2</text:span><text:span text:style-name="T317">8</text:span><text:span text:style-name="T25">-2</text:span><text:span text:style-name="T317">9</text:span><text:tab/><text:span text:style-name="T316">G</text:span><text:span text:style-name="T313">efährliche Wesen und Gegenstände </text:span><text:span text:style-name="T312">bis </text:span><text:span text:style-name="T314">54</text:span><text:span text:style-name="T312"> m </text:span><text:span text:style-name="T313">werden </text:span><text:span text:style-name="T314">auch für Gefährten</text:span></text:p>
      <text:p text:style-name="P55"><text:span text:style-name="T314"><text:tab/><text:tab/></text:span><text:span text:style-name="T313">offenbar, </text:span><text:span text:style-name="T318">Wesen erhalten -1 auf alle Würfe </text:span><text:span text:style-name="T319">(auch Schaden)</text:span></text:p>
      <text:p text:style-name="P55"><text:span text:style-name="T320">30</text:span><text:span text:style-name="T25">-</text:span><text:span text:style-name="T320">31</text:span><text:tab/><text:span text:style-name="T316">G</text:span><text:span text:style-name="T313">efährliche Wesen und Gegenstände </text:span><text:span text:style-name="T312">bis </text:span><text:span text:style-name="T319">72</text:span><text:span text:style-name="T312"> m </text:span><text:span text:style-name="T313">werden </text:span><text:span text:style-name="T314">auch für Gefährten</text:span></text:p>
      <text:p text:style-name="P55"><text:span text:style-name="T314"><text:tab/><text:tab/></text:span><text:span text:style-name="T313">offenbar, </text:span><text:span text:style-name="T318">Wesen erhalten -</text:span><text:span text:style-name="T319">2</text:span><text:span text:style-name="T318"> auf alle Würfe </text:span><text:span text:style-name="T319">(auch Schaden)</text:span></text:p>
      <text:p text:style-name="P55"><text:span text:style-name="T320">32+</text:span><text:tab/><text:tab/><text:span text:style-name="T316">G</text:span><text:span text:style-name="T313">efährliche Wesen und Gegenstände </text:span><text:span text:style-name="T312">bis </text:span><text:span text:style-name="T319">90</text:span><text:span text:style-name="T312"> m </text:span><text:span text:style-name="T313">werden </text:span><text:span text:style-name="T314">auch für Gefährten</text:span></text:p>
      <text:p text:style-name="P55"><text:span text:style-name="T314"><text:tab/><text:tab/></text:span><text:span text:style-name="T313">offenbar, </text:span><text:span text:style-name="T318">Wesen erhalten -</text:span><text:span text:style-name="T319">4</text:span><text:span text:style-name="T318"> auf alle Würfe </text:span><text:span text:style-name="T319">(auch Schaden)</text:span></text:p>
      <text:p text:style-name="P49"/>
      <text:p text:style-name="P57"><text:span text:style-name="T321">1-</text:span><text:span text:style-name="T322">3</text:span><text:span text:style-name="T299"> </text:span><text:span text:style-name="T322">Göttermahl</text:span><text:span text:style-name="T323"><text:tab/><text:tab/><text:tab/><text:tab/><text:tab/><text:tab/><text:tab/><text:tab/><text:tab/><text:tab/><text:tab/></text:span><text:span text:style-name="T298">Regeln</text:span><text:span text:style-name="T324"> </text:span><text:span text:style-name="T325">26</text:span><text:span text:style-name="T322">2</text:span><text:span text:style-name="T325">,</text:span><text:span text:style-name="T324"> </text:span><text:span text:style-name="T298">Rules</text:span><text:span text:style-name="T324"> </text:span><text:span text:style-name="T325">2</text:span><text:span text:style-name="T322">62</text:span></text:p>
      <text:p text:style-name="P58"><text:span text:style-name="T326">Grad</text:span> 1, <text:span text:style-name="T297">1 Aktion, </text:span><text:span text:style-name="T327">9 </text:span><text:span text:style-name="T298">m</text:span>, &gt;<text:span text:style-name="T328">= 1</text:span><text:span text:style-name="T298"> Phase</text:span> <text:span text:style-name="T297">Dauer, </text:span><text:span text:style-name="T329">kein </text:span>Rettung<text:span text:style-name="T297">sw</text:span><text:span text:style-name="T329">urf</text:span></text:p>
      <text:p text:style-name="P59"><text:s/></text:p>
      <text:p text:style-name="P60"><text:span text:style-name="T330">Du </text:span><text:span text:style-name="T327">rufst deinen Gott an Speis und Trank zu schaffen. Nahrung ist eine fade graue Masse, Getränk ist frisches Regenwasser.</text:span></text:p>
      <text:p text:style-name="P61"><text:s/></text:p>
      <text:p text:style-name="P62"><text:span text:style-name="T327">Manifestation</text:span>:<text:span text:style-name="T305"><text:tab/></text:span><text:span text:style-name="T331">4</text:span><text:span text:style-name="T306"> </text:span><text:span text:style-name="T331">Nicht essbares Material wie Holz, Stein oder Erde wird verwandelt.</text:span><text:span text:style-name="T306"> </text:span></text:p>
      <text:p text:style-name="P63"><text:s/></text:p>
      <text:p text:style-name="P62">Zauber w20:</text:p>
      <text:p text:style-name="P64"><text:span text:style-name="T25">1-11</text:span><text:tab/><text:tab/>Fehlschlag, <text:span text:style-name="T332">Ungnade +1</text:span></text:p>
      <text:p text:style-name="P65"><text:span text:style-name="T25">12-13</text:span><text:span text:style-name="T176"><text:tab/></text:span><text:span text:style-name="T333">Du </text:span><text:span text:style-name="T334">reinigst bereits vorhandenes Essen und Trinken für w6+ZS Personen.<text:line-break/><text:tab/><text:tab/>Gift ist nicht betroffen.</text:span></text:p>
      <text:p text:style-name="P64"><text:span text:style-name="T25">14-17</text:span><text:tab/><text:span text:style-name="T335">D</text:span><text:span text:style-name="T327">u erschaffst</text:span><text:span text:style-name="T335"> </text:span><text:span text:style-name="T327">Nahrung und Wasser für 5+ZS Personen.</text:span></text:p>
      <text:p text:style-name="P64"><text:span text:style-name="T25">18-19</text:span><text:tab/><text:span text:style-name="T335">D</text:span><text:span text:style-name="T327">u erschaffst</text:span><text:span text:style-name="T335"> </text:span><text:span text:style-name="T327">Nahrung und Wasser für 10+ZS Personen.</text:span></text:p>
      <text:p text:style-name="P64"><text:span text:style-name="T25">20-23</text:span><text:tab/><text:span text:style-name="T335">D</text:span><text:span text:style-name="T327">u erschaffst</text:span><text:span text:style-name="T335"> </text:span><text:span text:style-name="T327">Nahrung und Wasser für 15+ZS Personen.</text:span></text:p>
      <text:p text:style-name="P64"><text:span text:style-name="T25">2</text:span><text:span text:style-name="T315">4</text:span><text:span text:style-name="T25">-2</text:span><text:span text:style-name="T315">7</text:span><text:tab/><text:span text:style-name="T335">D</text:span><text:span text:style-name="T327">u erschaffst</text:span><text:span text:style-name="T335"> </text:span><text:span text:style-name="T327">Nahrung und Wasser für 20+ZS Personen.</text:span></text:p>
      <text:p text:style-name="P64"><text:span text:style-name="T25">2</text:span><text:span text:style-name="T317">8</text:span><text:span text:style-name="T25">-2</text:span><text:span text:style-name="T317">9</text:span><text:tab/><text:span text:style-name="T335">D</text:span><text:span text:style-name="T327">u erschaffst</text:span><text:span text:style-name="T335"> </text:span><text:span text:style-name="T327">Nahrung und Wasser für 30+ZS Personen oder ein Heldenmahl</text:span></text:p>
      <text:p text:style-name="P64"><text:span text:style-name="T327"><text:tab/><text:tab/>für 5 Personen. </text:span><text:span text:style-name="T336">Das</text:span><text:span text:style-name="T327"> Heldenmahl wirkt wie eine volle Nacht Schlaf, stellt</text:span></text:p>
      <text:p text:style-name="P66"><text:tab/><text:tab/>1 Punkt Attributschaden und w4+ZS Lebenspunkte wieder her.</text:p>
      <text:p text:style-name="P64"><text:span text:style-name="T320">30</text:span><text:span text:style-name="T25">-</text:span><text:span text:style-name="T320">31</text:span><text:tab/><text:span text:style-name="T335">D</text:span><text:span text:style-name="T327">u erschaffst</text:span><text:span text:style-name="T335"> </text:span><text:span text:style-name="T327">Nahrung und Wasser für 30+ZS Personen oder ein Heldenmahl</text:span></text:p>
      <text:p text:style-name="P64"><text:span text:style-name="T327"><text:tab/><text:tab/>für 10 Personen. </text:span><text:span text:style-name="T336">Das</text:span><text:span text:style-name="T327"> Heldenmahl wirkt wie eine volle Nacht Schlaf, stellt</text:span></text:p>
      <text:p text:style-name="P66"><text:tab/><text:tab/>2 Punkte Attributschaden und w6+ZS Lebenspunkte wieder her.</text:p>
      <text:p text:style-name="P64"><text:span text:style-name="T320">32+</text:span><text:tab/><text:tab/><text:span text:style-name="T337">D</text:span><text:span text:style-name="T336">ie Erde tut sich auf und ein Füllhorn</text:span><text:span text:style-name="T337"> </text:span><text:span text:style-name="T336">voll Speis und Trank erscheint. Es sättigt<text:line-break/><text:tab/><text:tab/>100 Personen und ein Heldenmahl für 15 Personen. Das</text:span><text:span text:style-name="T327"> Heldenmahl wirkt wie</text:span></text:p>
      <text:p text:style-name="P64"><text:span text:style-name="T327"><text:tab/><text:tab/>eine volle Nacht Schlaf, stellt </text:span><text:span text:style-name="T336">3</text:span><text:span text:style-name="T327"> Punkte Attributschaden und</text:span></text:p>
      <text:p text:style-name="P64"><text:span text:style-name="T327"><text:tab/><text:tab/>w</text:span><text:span text:style-name="T336">10</text:span><text:span text:style-name="T327">+ZS Lebenspunkte wieder her.</text:span></text:p>
      <text:p text:style-name="P67"><text:span text:style-name="T338"/></text:p>
      <text:p text:style-name="P68"><text:span text:style-name="T321">1-</text:span><text:span text:style-name="T339">7</text:span><text:span text:style-name="T299"> </text:span>Machtwort<text:span text:style-name="T323"><text:tab/><text:tab/><text:tab/><text:tab/><text:tab/><text:tab/><text:tab/><text:tab/><text:tab/><text:tab/><text:tab/></text:span><text:span text:style-name="T298">Regeln</text:span><text:span text:style-name="T324"> </text:span><text:span text:style-name="T325">2</text:span><text:span text:style-name="T326">6</text:span><text:span text:style-name="T340">6</text:span><text:span text:style-name="T325">,</text:span><text:span text:style-name="T324"> </text:span><text:span text:style-name="T298">Rules</text:span><text:span text:style-name="T324"> </text:span><text:span text:style-name="T325">2</text:span><text:span text:style-name="T326">6</text:span><text:span text:style-name="T340">8</text:span></text:p>
      <text:p text:style-name="P69"><text:span text:style-name="T340">Grad</text:span> 1, <text:span text:style-name="T297">1 </text:span><text:span text:style-name="T341">Runde</text:span><text:span text:style-name="T297">, </text:span><text:span text:style-name="T342">≤</text:span><text:span text:style-name="T297"> </text:span><text:span text:style-name="T341">9 m, </text:span><text:span text:style-name="T343">≥</text:span> 1 Runde <text:span text:style-name="T297">Dauer, </text:span>Willen<text:span text:style-name="T344">≥</text:span>Zauberwurf</text:p>
      <text:p text:style-name="P70"/>
      <text:p text:style-name="P70">Befehl in einem Wort. Rettungswurf +4 falls widernatürlich oder Selbstmord</text:p>
      <text:p text:style-name="P71"/>
      <text:p text:style-name="P72"><text:span text:style-name="T327">Manifestation</text:span>:<text:span text:style-name="T305"> </text:span><text:span text:style-name="T306">1 </text:span><text:span text:style-name="T345">das Wort hallt in einer dröhnenden Stimme wider</text:span></text:p>
      <text:p text:style-name="P73"/>
      <text:p text:style-name="P71"><text:span text:style-name="T245">Zauber </text:span>w20:</text:p>
      <text:p text:style-name="P74"><text:span text:style-name="T25">1-11</text:span><text:tab/><text:tab/>Fehlschlag, <text:span text:style-name="T332">Ungnade +1</text:span></text:p>
      <text:p text:style-name="P74"><text:span text:style-name="T25">12-13</text:span><text:tab/>D<text:span text:style-name="T341">u erteilst einem Wesen innerhalb 9 m mit einem Wort einen Befehl für</text:span></text:p>
      <text:p text:style-name="P74"><text:span text:style-name="T341"><text:tab/><text:tab/>1 Runde. </text:span><text:span text:style-name="T346">Willen</text:span><text:span text:style-name="T344">≥</text:span><text:span text:style-name="T346">Z</text:span><text:span text:style-name="T347">W</text:span><text:span text:style-name="T346"> negiert.</text:span></text:p>
      <text:p text:style-name="P74"><text:span text:style-name="T25">14-17</text:span><text:tab/>D<text:span text:style-name="T341">u erteilst einem Wesen innerhalb 9 m mit einem Wort einen Befehl für</text:span></text:p>
      <text:p text:style-name="P74"><text:span text:style-name="T341"><text:tab/><text:tab/>w6+ZS Runden. </text:span><text:span text:style-name="T346">Willen</text:span><text:span text:style-name="T344">≥</text:span><text:span text:style-name="T346">Z</text:span><text:span text:style-name="T347">W</text:span><text:span text:style-name="T346"> negiert.</text:span></text:p>
      <text:p text:style-name="P74"><text:span text:style-name="T25">18-19</text:span><text:tab/>D<text:span text:style-name="T341">u erteilst einem Wesen innerhalb 9 m mit einem Wort und einer Geste einen</text:span></text:p>
      <text:p text:style-name="P74"><text:span text:style-name="T341"><text:tab/><text:tab/>Befehl für w6+ZS Runden. </text:span><text:span text:style-name="T346">W</text:span><text:span text:style-name="T344">≥</text:span><text:span text:style-name="T346">Z</text:span><text:span text:style-name="T347">W</text:span><text:span text:style-name="T346"> negiert.</text:span></text:p>
      <text:p text:style-name="P74"><text:span text:style-name="T25">20-23</text:span><text:tab/>D<text:span text:style-name="T341">u erteilst einem Wesen innerhalb </text:span><text:span text:style-name="T348">18</text:span><text:span text:style-name="T341"> m mit einem Wort </text:span><text:span text:style-name="T348">und einer Geste</text:span></text:p>
      <text:p text:style-name="P74"><text:span text:style-name="T341"><text:tab/><text:tab/>einen Befehl für </text:span><text:span text:style-name="T348">w6+ZS</text:span><text:span text:style-name="T341"> Runde</text:span><text:span text:style-name="T348">n</text:span><text:span text:style-name="T341">. </text:span><text:span text:style-name="T346">Willen</text:span><text:span text:style-name="T344">≥</text:span><text:span text:style-name="T346">Z</text:span><text:span text:style-name="T347">W</text:span><text:span text:style-name="T346"> negiert.</text:span></text:p>
      <text:p text:style-name="P74"><text:span text:style-name="T25">2</text:span><text:span text:style-name="T349">4</text:span><text:span text:style-name="T25">-2</text:span><text:span text:style-name="T349">7</text:span><text:tab/>D<text:span text:style-name="T341">u erteilst </text:span><text:span text:style-name="T350">6</text:span><text:span text:style-name="T341"> Wesen innerhalb </text:span><text:span text:style-name="T348">18</text:span><text:span text:style-name="T341"> m mit einem Wort </text:span><text:span text:style-name="T348">und einer Geste</text:span><text:span text:style-name="T341"> einen</text:span></text:p>
      <text:p text:style-name="P74"><text:span text:style-name="T341"><text:tab/><text:tab/>Befehl für </text:span><text:span text:style-name="T348">w6+ZS</text:span><text:span text:style-name="T341"> </text:span><text:span text:style-name="T350">Phasen</text:span><text:span text:style-name="T341">. </text:span><text:span text:style-name="T346">Willen</text:span><text:span text:style-name="T344">≥</text:span><text:span text:style-name="T346">Z</text:span><text:span text:style-name="T347">W</text:span><text:span text:style-name="T346"> negiert.</text:span></text:p>
      <text:p text:style-name="P74"><text:span text:style-name="T25">2</text:span><text:span text:style-name="T351">8</text:span><text:span text:style-name="T25">-2</text:span><text:span text:style-name="T351">9</text:span><text:tab/>D<text:span text:style-name="T341">u erteilst </text:span><text:span text:style-name="T350">pro ZS 6</text:span><text:span text:style-name="T341"> Wesen innerhalb </text:span><text:span text:style-name="T350">60</text:span><text:span text:style-name="T341"> m mit einem Wort </text:span><text:span text:style-name="T348">und einer Geste</text:span></text:p>
      <text:p text:style-name="P74"><text:span text:style-name="T341"><text:tab/><text:tab/>einen Befehl für </text:span><text:span text:style-name="T348">w</text:span><text:span text:style-name="T350">7</text:span><text:span text:style-name="T348">+ZS</text:span><text:span text:style-name="T341"> </text:span><text:span text:style-name="T350">Tage</text:span><text:span text:style-name="T341">. </text:span><text:span text:style-name="T346">Willen</text:span><text:span text:style-name="T344">≥</text:span><text:span text:style-name="T346">Z</text:span><text:span text:style-name="T347">W</text:span><text:span text:style-name="T346"> negiert </text:span><text:span text:style-name="T352">täglich.</text:span></text:p>
      <text:p text:style-name="P74"><text:span text:style-name="T353">30</text:span><text:span text:style-name="T25">-</text:span><text:span text:style-name="T353">31</text:span><text:tab/>D<text:span text:style-name="T341">u erteilst </text:span><text:span text:style-name="T350">pro ZS </text:span><text:span text:style-name="T354">50</text:span><text:span text:style-name="T341"> Wesen innerhalb </text:span><text:span text:style-name="T354">1,5</text:span><text:span text:style-name="T341"> </text:span><text:span text:style-name="T354">k</text:span><text:span text:style-name="T341">m mit einem Wort </text:span><text:span text:style-name="T348">und einer Geste</text:span></text:p>
      <text:p text:style-name="P74"><text:span text:style-name="T348"><text:tab/><text:tab/></text:span><text:span text:style-name="T341">einen Befehl für </text:span><text:span text:style-name="T348">w</text:span><text:span text:style-name="T350">7</text:span><text:span text:style-name="T348">+ZS</text:span><text:span text:style-name="T341"> </text:span><text:span text:style-name="T350">Tage</text:span><text:span text:style-name="T341">. </text:span><text:span text:style-name="T346">Willen</text:span><text:span text:style-name="T344">≥</text:span><text:span text:style-name="T346">Z</text:span><text:span text:style-name="T347">W</text:span><text:span text:style-name="T346"> negiert </text:span><text:span text:style-name="T354">täglich für TW&gt;2.</text:span></text:p>
      <text:p text:style-name="P74"><text:span text:style-name="T353">32+</text:span><text:tab/><text:tab/>D<text:span text:style-name="T341">u erteilst </text:span><text:span text:style-name="T354">allen sichtbaren</text:span><text:span text:style-name="T341"> Wesen mit einem Wort </text:span><text:span text:style-name="T348">und einer Geste </text:span><text:span text:style-name="T341">einen</text:span></text:p>
      <text:p text:style-name="P74"><text:span text:style-name="T341"><text:tab/><text:tab/>Befehl für </text:span><text:span text:style-name="T348">w</text:span><text:span text:style-name="T350">7</text:span><text:span text:style-name="T348">+ZS</text:span><text:span text:style-name="T341"> </text:span><text:span text:style-name="T350">Tage</text:span><text:span text:style-name="T341">. </text:span><text:span text:style-name="T354">Maximal 10 Wesen pro ZS sind ausgenommen.</text:span></text:p>
      <text:p text:style-name="P75"><text:span text:style-name="T355"><text:tab/><text:tab/></text:span><text:span text:style-name="T356">Willen</text:span><text:span text:style-name="T357">≥</text:span><text:span text:style-name="T356">Z</text:span><text:span text:style-name="T358">W</text:span><text:span text:style-name="T356"> negiert</text:span><text:span text:style-name="T359"> </text:span><text:span text:style-name="T360">täglich für TW&gt;3.</text:span></text:p>
      <text:p text:style-name="P76"><text:span text:style-name="T321">1-</text:span><text:span text:style-name="T361">8</text:span><text:span text:style-name="T299"> </text:span><text:span text:style-name="T361">Magie entdecken</text:span><text:span text:style-name="T323"><text:tab/><text:tab/><text:tab/><text:tab/><text:tab/><text:tab/><text:tab/><text:tab/><text:tab/><text:tab/><text:tab/></text:span><text:span text:style-name="T298">Regeln</text:span><text:span text:style-name="T324"> </text:span><text:span text:style-name="T325">2</text:span><text:span text:style-name="T361">67</text:span><text:span text:style-name="T325">,</text:span><text:span text:style-name="T324"> </text:span><text:span text:style-name="T298">Rules</text:span><text:span text:style-name="T324"> </text:span><text:span text:style-name="T325">2</text:span><text:span text:style-name="T326">6</text:span><text:span text:style-name="T361">0</text:span></text:p>
      <text:p text:style-name="P77"><text:span text:style-name="T340">Grad</text:span> 1, <text:span text:style-name="T362">2</text:span><text:span text:style-name="T363"> Aktion</text:span><text:span text:style-name="T362">en</text:span><text:span text:style-name="T363">, </text:span><text:span text:style-name="T362">Reichweite 9 m</text:span><text:span text:style-name="T363">,</text:span> <text:span text:style-name="T362">2</text:span><text:span text:style-name="T363"> Phase</text:span><text:span text:style-name="T362">n</text:span> Dauer, <text:span text:style-name="T362">Willen </text:span><text:span text:style-name="T364">≥ </text:span><text:span text:style-name="T365">ZW negiert </text:span><text:span text:style-name="T366">manchmal</text:span></text:p>
      <text:p text:style-name="P78"/>
      <text:p text:style-name="P78"><text:span text:style-name="T362">Du siehst </text:span><text:span text:style-name="T367">Magie</text:span><text:span text:style-name="T362"> von Personen, Objekten und Orten in einem Kegel von deinem heiligen Symbol.</text:span></text:p>
      <text:p text:style-name="P79"/>
      <text:p text:style-name="P79"><text:span text:style-name="T245">Zauber </text:span>w20:</text:p>
      <text:p text:style-name="P80"><text:span text:style-name="T25">1-11</text:span><text:tab/><text:tab/>Fehlschlag, <text:span text:style-name="T368">Ungnade +1</text:span></text:p>
      <text:p text:style-name="P80"><text:span text:style-name="T25">12-13</text:span><text:tab/>D<text:span text:style-name="T341">u </text:span><text:span text:style-name="T362">siehst </text:span><text:span text:style-name="T367">Magie</text:span><text:span text:style-name="T362">, aber nur grob, d.h. du siehst etwas als magisch auch wenn nur ein<text:line-break/><text:tab/><text:tab/>kleiner Teil magisch ist</text:span><text:span text:style-name="T346">. </text:span><text:span text:style-name="T362">Du siehst nicht die Art der Magie. </text:span><text:span text:style-name="T369">Magische </text:span><text:span text:style-name="T367">Wesen können<text:line-break/><text:tab/><text:tab/></text:span><text:span text:style-name="T370">mit </text:span><text:span text:style-name="T371">Willen </text:span><text:span text:style-name="T372">≥ </text:span><text:span text:style-name="T373">ZW </text:span><text:span text:style-name="T374">widerstehen. 1 m Holz, 2,5 cm Metall oder 30 cm Stein blockieren.</text:span></text:p>
      <text:p text:style-name="P80"><text:span text:style-name="T25">14-17</text:span><text:tab/><text:span text:style-name="T367">Wie oben aber </text:span><text:span text:style-name="T375">kein Rettungwurf</text:span><text:span text:style-name="T346">.</text:span></text:p>
      <text:p text:style-name="P80"><text:span text:style-name="T25">18-19</text:span><text:tab/>D<text:span text:style-name="T341">u </text:span><text:span text:style-name="T362">siehst </text:span><text:span text:style-name="T367">Magie </text:span><text:span text:style-name="T376">im Detail</text:span><text:span text:style-name="T362">, d.h. </text:span><text:span text:style-name="T376">welcher Teil</text:span><text:span text:style-name="T362"> magisch ist</text:span><text:span text:style-name="T346">. </text:span><text:span text:style-name="T362">Du </text:span><text:span text:style-name="T376">erkennst </text:span><text:span text:style-name="T377">grob </text:span><text:span text:style-name="T376">die Stärke<text:line-break/><text:tab/><text:tab/></text:span><text:span text:style-name="T362">der Magie, </text:span><text:span text:style-name="T378">d.h. </text:span><text:span text:style-name="T379">ungefährer </text:span><text:span text:style-name="T380">Grad, Bon</text:span><text:span text:style-name="T381">i</text:span><text:span text:style-name="T380">, etc.</text:span><text:span text:style-name="T377"> </text:span><text:span text:style-name="T374">1 m Holz, 2,5 cm Metall oder 30 cm<text:line-break/><text:tab/><text:tab/>Stein blockieren.</text:span></text:p>
      <text:p text:style-name="P80"><text:span text:style-name="T25">20-23</text:span><text:tab/>D<text:span text:style-name="T341">u </text:span><text:span text:style-name="T362">siehst </text:span><text:span text:style-name="T367">Magie </text:span><text:span text:style-name="T382">und</text:span><text:span text:style-name="T377"> </text:span><text:span text:style-name="T383">unsterbliche</text:span><text:span text:style-name="T380"> Wesen</text:span><text:span text:style-name="T377"> </text:span><text:span text:style-name="T384">und auch</text:span><text:span text:style-name="T385"> </text:span><text:span text:style-name="T376">welcher Teil </text:span><text:span text:style-name="T362">magisch ist </text:span><text:span text:style-name="T385">und<text:line-break/><text:tab/><text:tab/>ob es </text:span><text:span text:style-name="T382">un</text:span><text:span text:style-name="T385">sterblich ist</text:span><text:span text:style-name="T346">. </text:span><text:span text:style-name="T362">Du </text:span><text:span text:style-name="T376">erkennst </text:span><text:span text:style-name="T377">grob </text:span><text:span text:style-name="T376">die Stärke </text:span><text:span text:style-name="T362">der Magie, </text:span><text:span text:style-name="T378">d.h. </text:span><text:span text:style-name="T386">ungefährer </text:span><text:span text:style-name="T377">Grad,</text:span></text:p>
      <text:p text:style-name="P80"><text:span text:style-name="T377"><text:tab/><text:tab/>Bon</text:span><text:span text:style-name="T387">i</text:span><text:span text:style-name="T377">, etc. </text:span><text:span text:style-name="T374">1 m Holz, 2,5 cm Metall oder 30 cm Stein blockieren.</text:span></text:p>
      <text:p text:style-name="P80"><text:span text:style-name="T25">2</text:span><text:span text:style-name="T349">4</text:span><text:span text:style-name="T25">-2</text:span><text:span text:style-name="T349">7</text:span><text:tab/>D<text:span text:style-name="T341">u </text:span><text:span text:style-name="T362">siehst </text:span><text:span text:style-name="T367">Magie, </text:span><text:span text:style-name="T388">unsterbliche</text:span><text:span text:style-name="T377"> </text:span><text:span text:style-name="T389">und </text:span><text:span text:style-name="T390">magische </text:span><text:span text:style-name="T380">Wese</text:span><text:span text:style-name="T390">n</text:span><text:span text:style-name="T377"> </text:span><text:span text:style-name="T384">und auch</text:span><text:span text:style-name="T385"> </text:span><text:span text:style-name="T376">welcher Teil </text:span><text:span text:style-name="T362">magisch<text:line-break/><text:tab/><text:tab/>ist </text:span><text:span text:style-name="T385">und ob es </text:span><text:span text:style-name="T389">un</text:span><text:span text:style-name="T385">sterblich </text:span><text:span text:style-name="T389">oder magisch </text:span><text:span text:style-name="T385">ist</text:span><text:span text:style-name="T346">. </text:span><text:span text:style-name="T362">Du </text:span><text:span text:style-name="T376">erkennst </text:span><text:span text:style-name="T384">genau</text:span><text:span text:style-name="T377"> </text:span><text:span text:style-name="T376">die </text:span><text:span text:style-name="T384">Art und </text:span><text:span text:style-name="T376">Stärke </text:span><text:span text:style-name="T362">der<text:line-break/><text:tab/><text:tab/>Magie, </text:span><text:span text:style-name="T384">z.B. welcher Zauber </text:span><text:span text:style-name="T391">und welcher Effekt</text:span><text:span text:style-name="T384">. </text:span><text:span text:style-name="T392">Nichts kann den Zauber</text:span><text:span text:style-name="T393"> blockieren.</text:span></text:p>
      <text:p text:style-name="P80"><text:span text:style-name="T25">2</text:span><text:span text:style-name="T351">8</text:span><text:span text:style-name="T25">-2</text:span><text:span text:style-name="T351">9</text:span><text:tab/>D<text:span text:style-name="T341">u </text:span><text:span text:style-name="T394">siehst Magie, </text:span><text:span text:style-name="T395">unsterbliche und magische Wesen</text:span><text:span text:style-name="T394"> innerhalb </text:span><text:span text:style-name="T396">36 m</text:span><text:span text:style-name="T394"> </text:span><text:span text:style-name="T395">im Detail</text:span><text:span text:style-name="T394">. </text:span><text:span text:style-name="T362">Du<text:line-break/><text:tab/><text:tab/></text:span><text:span text:style-name="T376">erkennst </text:span><text:span text:style-name="T384">genau</text:span><text:span text:style-name="T377"> </text:span><text:span text:style-name="T376">die </text:span><text:span text:style-name="T384">Art und </text:span><text:span text:style-name="T376">Stärke </text:span><text:span text:style-name="T362">der Magie, </text:span><text:span text:style-name="T384">z.B. welcher Zauber </text:span><text:span text:style-name="T391">und welcher<text:line-break/><text:tab/><text:tab/>Effekt</text:span><text:span text:style-name="T384">. Nichts kann den Zauber</text:span><text:span text:style-name="T374"> blockieren.</text:span></text:p>
      <text:p text:style-name="P80"><text:span text:style-name="T353">30</text:span><text:span text:style-name="T25">-</text:span><text:span text:style-name="T353">31</text:span><text:tab/>D<text:span text:style-name="T341">u </text:span><text:span text:style-name="T394">siehst Magie, </text:span><text:span text:style-name="T395">unsterbliche und magische Wesen</text:span><text:span text:style-name="T394"> innerhalb 36 m </text:span><text:span text:style-name="T397">für </text:span><text:span text:style-name="T398">4 Phasen</text:span><text:span text:style-name="T397"> </text:span><text:span text:style-name="T395">im<text:line-break/><text:tab/><text:tab/>Detail</text:span><text:span text:style-name="T394">. </text:span><text:span text:style-name="T362">Du </text:span><text:span text:style-name="T376">erkennst </text:span><text:span text:style-name="T384">genau</text:span><text:span text:style-name="T377"> </text:span><text:span text:style-name="T376">die </text:span><text:span text:style-name="T384">Art und </text:span><text:span text:style-name="T376">Stärke </text:span><text:span text:style-name="T362">der Magie, </text:span><text:span text:style-name="T384">z.B. welcher Zauber </text:span><text:span text:style-name="T391">und<text:line-break/><text:tab/><text:tab/>welcher Effekt</text:span><text:span text:style-name="T384">. Nichts kann den Zauber</text:span><text:span text:style-name="T374"> blockieren.</text:span></text:p>
      <text:p text:style-name="P80"><text:span text:style-name="T353">32+</text:span><text:tab/><text:tab/>D<text:span text:style-name="T341">u </text:span><text:span text:style-name="T394">siehst Magie, </text:span><text:span text:style-name="T395">unsterbliche und magische Wesen</text:span><text:span text:style-name="T394"> innerhalb </text:span><text:span text:style-name="T399">deiner gesamten<text:line-break/><text:tab/><text:tab/></text:span><text:span text:style-name="T400">Sichtlinie</text:span><text:span text:style-name="T394"> </text:span><text:span text:style-name="T397">für </text:span><text:span text:style-name="T400">1 Stunde</text:span><text:span text:style-name="T397"> </text:span><text:span text:style-name="T395">im Detail</text:span><text:span text:style-name="T394">. </text:span><text:span text:style-name="T362">Du </text:span><text:span text:style-name="T376">erkennst </text:span><text:span text:style-name="T384">genau</text:span><text:span text:style-name="T377"> </text:span><text:span text:style-name="T376">die </text:span><text:span text:style-name="T384">Art und </text:span><text:span text:style-name="T376">Stärke </text:span><text:span text:style-name="T362">der Magie,<text:line-break/><text:tab/><text:tab/></text:span><text:span text:style-name="T384">z.B. welcher Zauber </text:span><text:span text:style-name="T391">und welcher Effekt</text:span><text:span text:style-name="T384">. Nichts kann den Zauber</text:span><text:span text:style-name="T367"> blockieren.</text:span></text:p>
      <text:p text:style-name="P81"><text:span text:style-name="T401">1-</text:span><text:span text:style-name="T339">10</text:span><text:span text:style-name="T299"> </text:span>Segnung<text:span text:style-name="T323"><text:tab/><text:tab/><text:tab/><text:tab/><text:tab/><text:tab/><text:tab/><text:tab/><text:tab/><text:tab/><text:tab/><text:tab/></text:span><text:span text:style-name="T298">Regeln</text:span><text:span text:style-name="T324"> </text:span><text:span text:style-name="T325">2</text:span><text:span text:style-name="T340">70</text:span><text:span text:style-name="T325">,</text:span><text:span text:style-name="T324"> </text:span><text:span text:style-name="T298">Rules</text:span><text:span text:style-name="T324"> </text:span><text:span text:style-name="T325">2</text:span><text:span text:style-name="T340">55</text:span></text:p>
      <text:p text:style-name="P82"><text:span text:style-name="T340">Grad</text:span> 1, <text:span text:style-name="T402">1 Aktion, </text:span>selbst/Berührung, <text:span text:style-name="T343">≥ </text:span><text:span text:style-name="T402">1 Phase </text:span>Dauer, <text:span text:style-name="T402">kein </text:span>Rettungswurf</text:p>
      <text:p text:style-name="P83"><text:s/></text:p>
      <text:p text:style-name="P84"><text:span text:style-name="T403">Du segnest jemand oder etwas. </text:span>Auf Wesen anderer Gesinnung -1, entgegengesetzter Gesinnung -2 <text:span text:style-name="T403">auf den Wurf</text:span>. <text:span text:style-name="T404">An heiligen oder unheiligen Orten Bonus oder Malus </text:span><text:span text:style-name="T405">1-4</text:span><text:span text:style-name="T404">.</text:span> </text:p>
      <text:p text:style-name="P85"><text:s/></text:p>
      <text:p text:style-name="P86"><text:span text:style-name="T406">Manifestation</text:span><text:span text:style-name="T407">:</text:span><text:span text:style-name="T408"> </text:span><text:span text:style-name="T409">1 </text:span><text:span text:style-name="T410">das </text:span><text:span text:style-name="T411">Ziel leuchtet</text:span></text:p>
      <text:p text:style-name="P87"/>
      <text:p text:style-name="P88"><text:span text:style-name="T245">Zauber </text:span>w20:</text:p>
      <text:p text:style-name="P89"><text:span text:style-name="T25">1-11<text:tab/></text:span><text:tab/>Fehlschlag, <text:span text:style-name="T309">Ungnade +1</text:span></text:p>
      <text:p text:style-name="P90"><text:span text:style-name="T25">12-13</text:span><text:tab/><text:span text:style-name="T412">selbst</text:span><text:span text:style-name="T413">: <text:tab/>für 1</text:span> Phase<text:span text:style-name="T413"> </text:span>Angriff<text:span text:style-name="T413">+1</text:span>,<text:span text:style-name="T413"><text:tab/><text:tab/></text:span><text:span text:style-name="T412">Gefährte</text:span><text:span text:style-name="T413">:<text:tab/>für 1</text:span> <text:span text:style-name="T414">Runde</text:span><text:span text:style-name="T413"> </text:span>Angriff<text:span text:style-name="T413">+1</text:span></text:p>
      <text:p text:style-name="P90"><text:span text:style-name="T25">14-17</text:span><text:tab/><text:span text:style-name="T412">selbst</text:span><text:span text:style-name="T413">: <text:tab/>für 1</text:span> Phase<text:span text:style-name="T413"> </text:span>Angriff, Fertigkeit, Rettung, Schaden,<text:span text:style-name="T413"> </text:span>Zauber <text:span text:style-name="T413">+1,</text:span></text:p>
      <text:p text:style-name="P90"><text:tab/><text:tab/><text:span text:style-name="T412">Gefährte</text:span><text:span text:style-name="T413">:<text:tab/>für 1</text:span> Phase<text:span text:style-name="T413"> </text:span>Angriff<text:span text:style-name="T413">+1</text:span>,</text:p>
      <text:p text:style-name="P91"><text:tab/><text:tab/><text:span text:style-name="T25">Flüssigkeit</text:span>: geweiht für 1 Tag, 2x w4 Schaden gegen unheilige Wesen</text:p>
      <text:p text:style-name="P90"><text:span text:style-name="T25">18-19</text:span><text:tab/><text:span text:style-name="T412">selbst</text:span><text:span text:style-name="T413">:<text:tab/>für 1</text:span> Phase<text:span text:style-name="T413"> </text:span><text:span text:style-name="T404">alle Würfe</text:span> <text:span text:style-name="T413">+</text:span><text:span text:style-name="T415">2</text:span><text:span text:style-name="T413">,<text:tab/><text:tab/></text:span><text:span text:style-name="T416">Gefährte</text:span><text:span text:style-name="T415">:<text:tab/></text:span><text:span text:style-name="T413">für 1</text:span> Phase<text:span text:style-name="T413"> </text:span><text:span text:style-name="T404">alle Würfe</text:span> <text:span text:style-name="T413">+1,</text:span></text:p>
      <text:p text:style-name="P91"><text:tab/><text:tab/><text:span text:style-name="T25">Flüssigkeit</text:span>: geweiht für 1 Tag, 2x w6 Schaden gegen unheilige Wesen</text:p>
      <text:p text:style-name="P91"><text:tab/><text:tab/><text:span text:style-name="T25">Amulett</text:span>:<text:tab/>geweiht für 1 Tag, alle Rettungswürfe +1 für Träger</text:p>
      <text:p text:style-name="P90"><text:span text:style-name="T25">20-23</text:span><text:tab/><text:span text:style-name="T412">selbst</text:span><text:span text:style-name="T413">:<text:tab/>1 Phase </text:span><text:span text:style-name="T404">alle Würfe </text:span><text:span text:style-name="T413">+</text:span><text:span text:style-name="T415">w3+ZS </text:span><text:span text:style-name="T404">und </text:span><text:span text:style-name="T415">Aura auf alle Gefährten innerhalb </text:span><text:span text:style-name="T417">1,</text:span><text:span text:style-name="T415">5 </text:span><text:span text:style-name="T417">m</text:span></text:p>
      <text:p text:style-name="P90"><text:span text:style-name="T413"><text:tab/><text:tab/></text:span><text:span text:style-name="T416">Gefährte</text:span><text:span text:style-name="T415">:<text:tab/></text:span><text:span text:style-name="T404">alle Würfe </text:span><text:span text:style-name="T413">+</text:span><text:span text:style-name="T415">2</text:span><text:span text:style-name="T413"> für 1 Phase,</text:span></text:p>
      <text:p text:style-name="P91"><text:tab/><text:tab/><text:span text:style-name="T25">Flüssigkeit</text:span>: <text:span text:style-name="T418">1</text:span> Tag 2x w8 Schaden gegen unheilige Wesen</text:p>
      <text:p text:style-name="P91"><text:tab/><text:tab/><text:span text:style-name="T25">Amulett</text:span>:<text:tab/><text:span text:style-name="T418">1 Tag</text:span> alle Rettungswürfe +2 für Träger</text:p>
      <text:p text:style-name="P92"><text:span text:style-name="T176"><text:tab/><text:tab/></text:span><text:span text:style-name="T416">Waffe</text:span><text:span text:style-name="T419">:<text:tab/>1 Tag, </text:span><text:span text:style-name="T420">entweder </text:span><text:span text:style-name="T176">Angriff </text:span><text:span text:style-name="T421">und</text:span><text:span text:style-name="T176"> Schaden </text:span><text:span text:style-name="T419">+1 </text:span><text:span text:style-name="T422">oder</text:span><text:span text:style-name="T419"><text:line-break/><text:tab/><text:tab/><text:tab/><text:tab/></text:span><text:span text:style-name="T176">Angriff </text:span><text:span text:style-name="T421">und </text:span><text:span text:style-name="T422">S</text:span><text:span text:style-name="T176">chaden </text:span><text:span text:style-name="T419">+2 </text:span><text:span text:style-name="T421">nur </text:span><text:span text:style-name="T419">gegen unheilige Wesen</text:span></text:p>
      <text:p text:style-name="P90"><text:span text:style-name="T25">2</text:span><text:span text:style-name="T423">4</text:span><text:span text:style-name="T25">-2</text:span><text:span text:style-name="T423">7</text:span><text:tab/><text:span text:style-name="T412">selbst</text:span><text:span text:style-name="T413">:<text:tab/>für 1 Phase </text:span><text:span text:style-name="T404">alle Würfe </text:span><text:span text:style-name="T413">+</text:span><text:span text:style-name="T415">w3+ZS </text:span><text:span text:style-name="T424">und </text:span><text:span text:style-name="T415">Aura innerhalb </text:span><text:span text:style-name="T417">3</text:span><text:span text:style-name="T415"> </text:span><text:span text:style-name="T417">m</text:span><text:span text:style-name="T415">,</text:span></text:p>
      <text:p text:style-name="P90"><text:span text:style-name="T413"><text:tab/><text:tab/></text:span><text:span text:style-name="T416">Gefährte</text:span><text:span text:style-name="T415">:<text:tab/></text:span><text:span text:style-name="T404">alle Würfe</text:span> <text:span text:style-name="T404">w3+ZS</text:span><text:span text:style-name="T413"> für 1 Phase,</text:span></text:p>
      <text:p text:style-name="P93"><text:tab/><text:tab/><text:span text:style-name="T25">Flüssigkeit</text:span>: <text:span text:style-name="T425">dauerhaft </text:span>geweiht, 2x w8 Schaden gegen unheilige Wesen,<text:span text:style-name="T426"> </text:span><text:span text:style-name="T427">Z. für heute verloren</text:span></text:p>
      <text:p text:style-name="P93"><text:tab/><text:tab/><text:span text:style-name="T25">Amulett</text:span>:<text:tab/><text:span text:style-name="T405">geweiht für </text:span>1 Tag alle Rettungswürfe +2 für Träger,<text:span text:style-name="T426"> </text:span><text:span text:style-name="T427">Zauber für heute verloren</text:span></text:p>
      <text:p text:style-name="P92"><text:span text:style-name="T176"><text:tab/><text:tab/></text:span><text:span text:style-name="T416">Waffe</text:span><text:span text:style-name="T419">:<text:tab/>für 1 Tag </text:span><text:span text:style-name="T428">geweiht </text:span><text:span text:style-name="T420">entweder </text:span><text:span text:style-name="T176">Angriff </text:span><text:span text:style-name="T421">und</text:span><text:span text:style-name="T176"> Schaden </text:span><text:span text:style-name="T419">+</text:span><text:span text:style-name="T429">2</text:span><text:span text:style-name="T419"> </text:span><text:span text:style-name="T420">oder<text:line-break/><text:tab/><text:tab/><text:tab/><text:tab/></text:span><text:span text:style-name="T419">Angriff </text:span><text:span text:style-name="T421">und </text:span><text:span text:style-name="T419">Schaden +</text:span><text:span text:style-name="T429">3</text:span><text:span text:style-name="T419"> </text:span><text:span text:style-name="T421">nur </text:span><text:span text:style-name="T419">gegen unheilige Wesen,</text:span><text:span text:style-name="T430"> </text:span><text:span text:style-name="T429">Zauber für heute verloren</text:span></text:p>
      <text:p text:style-name="P92"><text:span text:style-name="T25">2</text:span><text:span text:style-name="T431">8</text:span><text:span text:style-name="T25">-2</text:span><text:span text:style-name="T431">9</text:span><text:span text:style-name="T176"><text:tab/></text:span><text:span text:style-name="T412">selbst</text:span><text:span text:style-name="T432">:<text:tab/></text:span><text:span text:style-name="T429">du und Gefährten innerhalb 9m</text:span><text:span text:style-name="T432">: für 1 </text:span><text:span text:style-name="T429">Stunde</text:span><text:span text:style-name="T432"> </text:span><text:span text:style-name="T433">alle Würfe </text:span><text:span text:style-name="T432">+</text:span><text:span text:style-name="T429">4</text:span></text:p>
      <text:p text:style-name="P92"><text:span text:style-name="T429"><text:tab/><text:tab/></text:span><text:span text:style-name="T416">Gefährte</text:span><text:span text:style-name="T419">:<text:tab/></text:span><text:span text:style-name="T432">für 1 Phase </text:span><text:span text:style-name="T433">alle Würfe </text:span><text:span text:style-name="T432">+</text:span><text:span text:style-name="T419">w3+ZS </text:span><text:span text:style-name="T434">und </text:span><text:span text:style-name="T419">Aura innerhalb </text:span><text:span text:style-name="T435">1,5</text:span><text:span text:style-name="T419"> </text:span><text:span text:style-name="T436">m</text:span><text:span text:style-name="T419">,</text:span></text:p>
      <text:p text:style-name="P94"><text:span text:style-name="T413"><text:tab/><text:tab/></text:span><text:span text:style-name="T416">Flüssigkeit</text:span><text:span text:style-name="T415">: </text:span><text:span text:style-name="T425">dauerhaft </text:span><text:span text:style-name="T415">geweiht, 2x w8 Schaden gegen unheilige Wesen, </text:span><text:span text:style-name="T427">Z. für </text:span><text:span text:style-name="T437">w7+1 Tage </text:span><text:span text:style-name="T427">verloren</text:span></text:p>
      <text:p text:style-name="P95"><text:tab/><text:tab/><text:span text:style-name="T25">Amulett</text:span>:<text:tab/>geweiht für 1 <text:span text:style-name="T437">Monat</text:span>, alle Rettungswürfe +2 für Träger, <text:span text:style-name="T427">Zauber für </text:span><text:span text:style-name="T437">w7+1 Tage </text:span><text:span text:style-name="T427">verloren</text:span></text:p>
      <text:p text:style-name="P92"><text:span text:style-name="T176"><text:tab/><text:tab/></text:span><text:span text:style-name="T416">Waffe</text:span><text:span text:style-name="T419">:<text:tab/>geweiht für 1 </text:span><text:span text:style-name="T438">Monat</text:span><text:span text:style-name="T419">, </text:span><text:span text:style-name="T420">entweder </text:span><text:span text:style-name="T176">Angriff </text:span><text:span text:style-name="T421">und</text:span><text:span text:style-name="T176"> Schaden </text:span><text:span text:style-name="T419">+</text:span><text:span text:style-name="T429">2</text:span><text:span text:style-name="T419"> </text:span><text:span text:style-name="T420">oder<text:line-break/><text:tab/><text:tab/><text:tab/><text:tab/></text:span><text:span text:style-name="T419">Angriff </text:span><text:span text:style-name="T421">und </text:span><text:span text:style-name="T419">Schaden +</text:span><text:span text:style-name="T429">3</text:span><text:span text:style-name="T419"> </text:span><text:span text:style-name="T421">nur </text:span><text:span text:style-name="T419">gegen unheilige Wesen, </text:span><text:span text:style-name="T429">Zauber für </text:span><text:span text:style-name="T438">w7+1 Tage </text:span><text:span text:style-name="T429">verloren</text:span></text:p>
      <text:p text:style-name="P92"><text:span text:style-name="T439">30</text:span><text:span text:style-name="T25">-</text:span><text:span text:style-name="T439">31</text:span><text:span text:style-name="T176"><text:tab/></text:span><text:span text:style-name="T439">Queste</text:span><text:span text:style-name="T432">:<text:tab/></text:span><text:span text:style-name="T433">alle Würfe </text:span><text:span text:style-name="T438">aller im Sinne des Gottes und der Queste +1, für ZS </text:span><text:span text:style-name="T419">Gefährte</text:span><text:span text:style-name="T438">n</text:span></text:p>
      <text:p text:style-name="P96"><text:span text:style-name="T438"><text:tab/><text:tab/><text:tab/><text:tab/></text:span><text:span text:style-name="T433">alle Würfe </text:span><text:span text:style-name="T438">+ZS, 7 Tage Dauer, kann gebannt werden; </text:span><text:span text:style-name="T440">Zauber für </text:span><text:span text:style-name="T441">7</text:span><text:span text:style-name="T440"> </text:span><text:span text:style-name="T441">Tage</text:span><text:span text:style-name="T440"> verloren</text:span></text:p>
      <text:p text:style-name="P92"><text:span text:style-name="T429"><text:tab/><text:tab/></text:span><text:span text:style-name="T416">Gefährte</text:span><text:span text:style-name="T419">:</text:span><text:span text:style-name="T432"><text:tab/></text:span><text:span text:style-name="T438">alle Würfe +w3+ZS für 1 Phase und 3 m Aura</text:span></text:p>
      <text:p text:style-name="P94"><text:span text:style-name="T413"><text:tab/><text:tab/></text:span><text:span text:style-name="T416">Flüssigkeit</text:span><text:span text:style-name="T415">: </text:span><text:span text:style-name="T425">dauerhaft </text:span><text:span text:style-name="T415">geweiht, 2x w8 Schaden gegen unheilige Wesen, </text:span><text:span text:style-name="T427">Z. </text:span><text:span text:style-name="T437">w</text:span><text:span text:style-name="T442">4 Wochen</text:span><text:span text:style-name="T437"> </text:span><text:span text:style-name="T427">verloren</text:span></text:p>
      <text:p text:style-name="P95"><text:tab/><text:tab/><text:span text:style-name="T25">Amulett</text:span>:<text:tab/>geweiht für 1 <text:span text:style-name="T437">Jahr</text:span>, alle Rettungswürfe +2 für Träger, <text:span text:style-name="T427">Zauber für </text:span><text:span text:style-name="T437">w</text:span><text:span text:style-name="T442">4 Wochen</text:span><text:span text:style-name="T437"> </text:span><text:span text:style-name="T427">verloren</text:span></text:p>
      <text:p text:style-name="P92"><text:span text:style-name="T176"><text:tab/><text:tab/></text:span><text:span text:style-name="T416">Waffe</text:span><text:span text:style-name="T419">:<text:tab/>geweiht für 1 </text:span><text:span text:style-name="T438">Jahr</text:span><text:span text:style-name="T419">, </text:span><text:span text:style-name="T443">entweder</text:span><text:span text:style-name="T420"> </text:span><text:span text:style-name="T176">Angriff </text:span><text:span text:style-name="T421">und</text:span><text:span text:style-name="T176"> Schaden </text:span><text:span text:style-name="T419">+</text:span><text:span text:style-name="T429">2</text:span><text:span text:style-name="T419"> </text:span><text:span text:style-name="T443">oder</text:span><text:span text:style-name="T420"> </text:span><text:span text:style-name="T419">Angriff </text:span><text:span text:style-name="T421">und </text:span><text:span text:style-name="T419">Schaden +</text:span><text:span text:style-name="T429">3</text:span><text:span text:style-name="T419"><text:line-break/><text:tab/><text:tab/><text:tab/><text:tab/></text:span><text:span text:style-name="T421">nur </text:span><text:span text:style-name="T419">gegen unheilige Wesen, </text:span><text:span text:style-name="T429">Zauber für </text:span><text:span text:style-name="T438">w</text:span><text:span text:style-name="T444">4 Wochen</text:span><text:span text:style-name="T438"> </text:span><text:span text:style-name="T429">verloren</text:span></text:p>
      <text:p text:style-name="P96"><text:span text:style-name="T439">32+</text:span><text:span text:style-name="T176"><text:tab/><text:tab/></text:span><text:span text:style-name="T439">Queste</text:span><text:span text:style-name="T432">:<text:tab/></text:span><text:span text:style-name="T433">alle Würfe </text:span><text:span text:style-name="T438">aller im Sinne des Gottes/der Queste +1, ZS </text:span><text:span text:style-name="T419">Gefährte</text:span><text:span text:style-name="T438">n </text:span><text:span text:style-name="T433">alle Würfe </text:span><text:span text:style-name="T438">+ZS;<text:line-break/><text:tab/><text:tab/><text:tab/><text:tab/></text:span><text:span text:style-name="T440">Zauber für w</text:span><text:span text:style-name="T441">20+10</text:span><text:span text:style-name="T440"> </text:span><text:span text:style-name="T441">Tage</text:span><text:span text:style-name="T440"> verloren</text:span></text:p>
      <text:p text:style-name="P92"><text:span text:style-name="T429"><text:tab/><text:tab/></text:span><text:span text:style-name="T416">Gefährte</text:span><text:span text:style-name="T419">:</text:span><text:span text:style-name="T432"><text:tab/></text:span><text:span text:style-name="T438">alle Würfe +w3+ZS für 1 Phase und </text:span><text:span text:style-name="T445">6</text:span><text:span text:style-name="T438"> m Aura</text:span></text:p>
      <text:p text:style-name="P94"><text:span text:style-name="T415"><text:tab/><text:tab/></text:span><text:span text:style-name="T416">Flüssigkeit</text:span><text:span text:style-name="T415">: </text:span><text:span text:style-name="T425">dauerhaft </text:span><text:span text:style-name="T415">geweiht, 2x w8 Schaden gegen unheilige Wesen, </text:span><text:span text:style-name="T446">Z</text:span><text:span text:style-name="T447">.</text:span><text:span text:style-name="T446"> w</text:span><text:span text:style-name="T448">4</text:span><text:span text:style-name="T446"> </text:span><text:span text:style-name="T448">Monate</text:span><text:span text:style-name="T446"> verloren</text:span></text:p>
      <text:p text:style-name="P95"><text:tab/><text:tab/><text:span text:style-name="T25">Amulett</text:span>:<text:tab/><text:span text:style-name="T449">dauerhaft </text:span>geweiht, alle Rettungswürfe +2 für Träger, <text:span text:style-name="T446">Zauber für w</text:span><text:span text:style-name="T448">4</text:span><text:span text:style-name="T446"> </text:span><text:span text:style-name="T448">Monate</text:span><text:span text:style-name="T446"> verloren</text:span></text:p>
      <text:p text:style-name="P97"><text:span text:style-name="T450"><text:tab/><text:tab/></text:span><text:span text:style-name="T451">Waffe</text:span><text:span text:style-name="T452">:<text:tab/>geweiht </text:span><text:span text:style-name="T453">bis unheilige Tat</text:span><text:span text:style-name="T452">, </text:span><text:span text:style-name="T454">entweder</text:span><text:span text:style-name="T455"> </text:span><text:span text:style-name="T450">Angriff </text:span><text:span text:style-name="T456">und</text:span><text:span text:style-name="T450"> Schaden </text:span><text:span text:style-name="T452">+</text:span><text:span text:style-name="T457">2</text:span><text:span text:style-name="T452"> </text:span><text:span text:style-name="T454">oder</text:span><text:span text:style-name="T455"><text:line-break/><text:tab/><text:tab/><text:tab/><text:tab/></text:span><text:span text:style-name="T452">Angriff </text:span><text:span text:style-name="T456">und</text:span><text:span text:style-name="T452"> Schaden +</text:span><text:span text:style-name="T457">3</text:span><text:span text:style-name="T452"> </text:span><text:span text:style-name="T456">nur </text:span><text:span text:style-name="T452">gegen unheilige Wesen, </text:span><text:span text:style-name="T458">Zauber für w</text:span><text:span text:style-name="T459">4</text:span><text:span text:style-name="T458"> </text:span><text:span text:style-name="T459">Monate</text:span><text:span text:style-name="T458"> verloren</text:span></text:p>
      <text:p text:style-name="P98"><text:span text:style-name="T401">1-</text:span><text:span text:style-name="T339">1</text:span><text:span text:style-name="T460">1</text:span><text:span text:style-name="T299"> </text:span><text:span text:style-name="T460">Zweites Gesicht</text:span><text:span text:style-name="T461"><text:tab/><text:tab/><text:tab/><text:tab/><text:tab/><text:tab/><text:tab/><text:tab/><text:tab/><text:tab/><text:tab/></text:span><text:span text:style-name="T298">Regeln</text:span><text:span text:style-name="T462"> </text:span><text:span text:style-name="T325">2</text:span><text:span text:style-name="T340">7</text:span><text:span text:style-name="T460">3</text:span><text:span text:style-name="T325">,</text:span><text:span text:style-name="T462"> </text:span><text:span text:style-name="T298">Rules</text:span><text:span text:style-name="T462"> </text:span><text:span text:style-name="T325">2</text:span><text:span text:style-name="T460">67</text:span></text:p>
      <text:p text:style-name="P99"><text:span text:style-name="T340">Grad</text:span> 1, <text:span text:style-name="T402">1 </text:span><text:span text:style-name="T463">Runde</text:span><text:span text:style-name="T402">, </text:span>selbst, <text:span text:style-name="T343">≥</text:span><text:span text:style-name="T464">3</text:span><text:span text:style-name="T402"> Phase</text:span><text:span text:style-name="T465">n</text:span><text:span text:style-name="T402"> </text:span>Dauer, <text:span text:style-name="T402">kein </text:span>Rettungswurf</text:p>
      <text:p text:style-name="P100"/>
      <text:p text:style-name="P100"><text:span text:style-name="T466">Du kannst in die Zukunft blicken, z.B. indem du Eingeweide liest </text:span><text:span text:style-name="T467">oder Knochen wirfst</text:span><text:span text:style-name="T466">. </text:span><text:s/></text:p>
      <text:p text:style-name="P101"/>
      <text:p text:style-name="P101"><text:span text:style-name="T468">Manifestation</text:span><text:span text:style-name="T245"> </text:span>w<text:span text:style-name="T468">3</text:span>:</text:p>
      <text:p text:style-name="P102"><text:span text:style-name="T25">1</text:span><text:tab/><text:span text:style-name="T468">Ein drittes Auge erscheint auf deiner Stirn.</text:span></text:p>
      <text:p text:style-name="P102"><text:span text:style-name="T469">2</text:span><text:tab/><text:span text:style-name="T468">Deine Augen leuchten auf.</text:span></text:p>
      <text:p text:style-name="P102"><text:span text:style-name="T469">3</text:span><text:tab/><text:span text:style-name="T468">Deine Augen sind zugeschmolzen, aber du kannst noch </text:span><text:span text:style-name="T470">immer </text:span><text:span text:style-name="T468">sehen.</text:span></text:p>
      <text:p text:style-name="P101"/>
      <text:p text:style-name="P101"><text:span text:style-name="T245">Zauber </text:span>w20:</text:p>
      <text:p text:style-name="P102"><text:span text:style-name="T25">1-11<text:tab/></text:span><text:tab/>Fehlschlag, <text:span text:style-name="T368">Ungnade +1</text:span></text:p>
      <text:p text:style-name="P102"><text:span text:style-name="T25">12-13</text:span><text:tab/><text:span text:style-name="T471">Du erlangst für 1 Runde einen Blick in die Zukunft. In der nächsten Runde erhältst</text:span></text:p>
      <text:p text:style-name="P103"><text:tab/><text:tab/>du +4 auf einen beliebigen einzelnen Wurf.</text:p>
      <text:p text:style-name="P102"><text:span text:style-name="T25">14-17</text:span><text:tab/><text:span text:style-name="T471">Du </text:span><text:span text:style-name="T472">konzentrierst dich</text:span><text:span text:style-name="T471"> 1 Runde </text:span><text:span text:style-name="T472">lang auf die nächsten </text:span><text:span text:style-name="T473">30 Minuten</text:span><text:span text:style-name="T472"> </text:span><text:span text:style-name="T474">und erhältst eine<text:line-break/><text:tab/><text:tab/>zu </text:span><text:span text:style-name="T475">75%</text:span><text:span text:style-name="T474"> korrekte Antwort darüber, welche Entscheidung vorteilhaft ist.</text:span></text:p>
      <text:p text:style-name="P102"><text:span text:style-name="T25">18-19</text:span><text:tab/><text:span text:style-name="T471">Du </text:span><text:span text:style-name="T472">konzentrierst dich</text:span><text:span text:style-name="T471"> 1 Runde </text:span><text:span text:style-name="T472">lang auf die nächsten </text:span><text:span text:style-name="T473">30 Minuten</text:span><text:span text:style-name="T472"> </text:span><text:span text:style-name="T474">und erhältst eine<text:line-break/><text:tab/><text:tab/>zu </text:span><text:span text:style-name="T475">80%</text:span><text:span text:style-name="T474"> korrekte Antwort darüber, welche Entscheidung vorteilhaft ist.</text:span></text:p>
      <text:p text:style-name="P104"><text:span text:style-name="T25">20-23</text:span><text:span text:style-name="T176"><text:tab/></text:span><text:span text:style-name="T476">Du </text:span><text:span text:style-name="T477">konzentrierst dich</text:span><text:span text:style-name="T476"> 1 Runde </text:span><text:span text:style-name="T477">lang auf die nächsten </text:span><text:span text:style-name="T473">30 Minuten</text:span><text:span text:style-name="T477"> </text:span><text:span text:style-name="T478">und erhältst eine<text:line-break/><text:tab/><text:tab/>zu </text:span><text:span text:style-name="T475">8</text:span><text:span text:style-name="T479">5</text:span><text:span text:style-name="T475">%</text:span><text:span text:style-name="T478"> korrekte Antwort darüber, welche Entscheidung vorteilhaft ist.</text:span></text:p>
      <text:p text:style-name="P104"><text:span text:style-name="T25">2</text:span><text:span text:style-name="T423">4</text:span><text:span text:style-name="T25">-2</text:span><text:span text:style-name="T423">7</text:span><text:span text:style-name="T176"><text:tab/></text:span><text:span text:style-name="T476">Du </text:span><text:span text:style-name="T477">konzentrierst dich</text:span><text:span text:style-name="T476"> 1 Runde </text:span><text:span text:style-name="T477">lang auf die nächste </text:span><text:span text:style-name="T480">1 Stunde</text:span><text:span text:style-name="T477"> </text:span><text:span text:style-name="T478">und erhältst eine<text:line-break/><text:tab/><text:tab/>zu </text:span><text:span text:style-name="T475">8</text:span><text:span text:style-name="T479">5</text:span><text:span text:style-name="T475">%</text:span><text:span text:style-name="T478"> korrekte Antwort darüber, welche </text:span><text:span text:style-name="T475">Entscheidung</text:span><text:span text:style-name="T481">en</text:span><text:span text:style-name="T478"> </text:span><text:span text:style-name="T482">jeweils </text:span><text:span text:style-name="T478">vorteilhaft </text:span><text:span text:style-name="T482">sind</text:span><text:span text:style-name="T478">.</text:span></text:p>
      <text:p text:style-name="P104"><text:span text:style-name="T25">2</text:span><text:span text:style-name="T431">8</text:span><text:span text:style-name="T25">-2</text:span><text:span text:style-name="T431">9</text:span><text:span text:style-name="T176"><text:tab/></text:span><text:span text:style-name="T476">Du </text:span><text:span text:style-name="T477">konzentrierst dich</text:span><text:span text:style-name="T476"> 1 Runde </text:span><text:span text:style-name="T477">lang auf die nächste </text:span><text:span text:style-name="T480">1 Stunde</text:span><text:span text:style-name="T477"> </text:span><text:span text:style-name="T478">und erhältst eine<text:line-break/><text:tab/><text:tab/>zu </text:span><text:span text:style-name="T483">90</text:span><text:span text:style-name="T475">%</text:span><text:span text:style-name="T478"> korrekte Antwort darüber, welche </text:span><text:span text:style-name="T475">Entscheidung</text:span><text:span text:style-name="T481">en</text:span><text:span text:style-name="T478"> </text:span><text:span text:style-name="T482">jeweils </text:span><text:span text:style-name="T478">vorteilhaft </text:span><text:span text:style-name="T482">sind</text:span><text:span text:style-name="T478">.</text:span></text:p>
      <text:p text:style-name="P104"><text:span text:style-name="T439">30</text:span><text:span text:style-name="T25">-</text:span><text:span text:style-name="T439">31</text:span><text:span text:style-name="T176"><text:tab/></text:span><text:span text:style-name="T476">Du </text:span><text:span text:style-name="T477">konzentrierst dich</text:span><text:span text:style-name="T476"> 1 Runde </text:span><text:span text:style-name="T477">lang auf d</text:span><text:span text:style-name="T484">en</text:span><text:span text:style-name="T477"> nächste</text:span><text:span text:style-name="T484">n</text:span><text:span text:style-name="T477"> </text:span><text:span text:style-name="T480">1 </text:span><text:span text:style-name="T483">Tag</text:span><text:span text:style-name="T477"> </text:span><text:span text:style-name="T478">und erhältst eine<text:line-break/><text:tab/><text:tab/>zu </text:span><text:span text:style-name="T483">95</text:span><text:span text:style-name="T475">%</text:span><text:span text:style-name="T478"> korrekte Antwort darüber, welche </text:span><text:span text:style-name="T475">Entscheidung</text:span><text:span text:style-name="T481">en</text:span><text:span text:style-name="T478"> </text:span><text:span text:style-name="T482">jeweils </text:span><text:span text:style-name="T478">vorteilhaft </text:span><text:span text:style-name="T482">sind</text:span><text:span text:style-name="T478">.</text:span></text:p>
      <text:p text:style-name="P104"><text:span text:style-name="T439">32+</text:span><text:span text:style-name="T176"><text:tab/><text:tab/></text:span><text:span text:style-name="T476">Du </text:span><text:span text:style-name="T477">konzentrierst dich</text:span><text:span text:style-name="T476"> 1 Runde </text:span><text:span text:style-name="T477">lang auf d</text:span><text:span text:style-name="T484">en</text:span><text:span text:style-name="T477"> nächste</text:span><text:span text:style-name="T484">n</text:span><text:span text:style-name="T477"> </text:span><text:span text:style-name="T480">1 </text:span><text:span text:style-name="T483">Monat</text:span><text:span text:style-name="T477"> </text:span><text:span text:style-name="T478">und erhältst eine<text:line-break/><text:tab/><text:tab/>zu </text:span><text:span text:style-name="T483">9</text:span><text:span text:style-name="T485">9</text:span><text:span text:style-name="T475">%</text:span><text:span text:style-name="T478"> korrekte Antwort darüber, welche </text:span><text:span text:style-name="T475">Entscheidung</text:span><text:span text:style-name="T481">en</text:span><text:span text:style-name="T478"> </text:span><text:span text:style-name="T482">jeweils </text:span><text:span text:style-name="T478">vorteilhaft </text:span><text:span text:style-name="T482">sind</text:span><text:span text:style-name="T478">.</text:span></text:p>
      <text:p text:style-name="P104"><text:span text:style-name="T474"><text:tab/><text:tab/></text:span><text:span text:style-name="T486">Zusätzlich erhältst du </text:span><text:span text:style-name="T487">solange </text:span><text:span text:style-name="T486">+1 auf alle Würfe.</text:span></text:p>
      <text:p text:style-name="P105" loext:marker-style-name="T488">Patzer Tabelle w16 (4-2) <text:span text:style-name="T489">w</text:span><text:span text:style-name="T490">4</text:span><text:span text:style-name="T491"> </text:span><text:span text:style-name="T492">bis </text:span><text:span text:style-name="T489">w</text:span><text:span text:style-name="T493">16-</text:span><text:span text:style-name="T494">Glücksmod.</text:span></text:p>
      <text:p text:style-name="P106" loext:marker-style-name="T488"><text:span text:style-name="T25">0-</text:span><text:tab/>Du verfehlst dein Ziel, verursachst aber keinen anderen Schaden.</text:p>
      <text:p text:style-name="P107" loext:marker-style-name="T488"><text:span text:style-name="T25">1</text:span><text:tab/>Dein Schlag macht dich zum Gespött der Gruppe, verursacht aber keinen Schaden.<text:tab/><text:tab/></text:p>
      <text:p text:style-name="P106" loext:marker-style-name="T488"><text:span text:style-name="T25">2</text:span><text:tab/>Du stolperst, kannst dich aber durch einen Reflexwurf mit Schwierigkeit 10 retten;<text:line-break/><text:tab/>andernfalls musst du die nächste Runde liegend verbringen.</text:p>
      <text:p text:style-name="P107" loext:marker-style-name="T488"><text:span text:style-name="T25">3</text:span><text:tab/>Deine Waffe löst sich aus deiner Hand. Du greifst schnell um, bekommst die Waffe aber<text:tab/></text:p>
      <text:p text:style-name="P107" loext:marker-style-name="T488"><text:tab/>nicht richtig zu fassen. Beim nächsten Angriffswurf erhältst du einen Malus von -2.<text:tab/><text:tab/></text:p>
      <text:p text:style-name="P106" loext:marker-style-name="T488"><text:span text:style-name="T25">4</text:span><text:tab/>Deine Waffe ist schwer beschädigt: Eine Bogensehne reißt, ein Schwertgriff fällt ab oder<text:line-break/><text:tab/>ein Schussmechanismus klemmt. Die Waffe kann mit 10 Minuten Arbeit repariert</text:p>
      <text:p text:style-name="P106" loext:marker-style-name="T488"><text:tab/>werden, ist aber vorerst nutzlos.</text:p>
      <text:p text:style-name="P107" loext:marker-style-name="T488"><text:span text:style-name="T25">5</text:span><text:tab/>Du stolperst, fällst und verschwendest diese Aktion. Du liegst am Boden und musst eine<text:tab/></text:p>
      <text:p text:style-name="P107" loext:marker-style-name="T488"><text:tab/>Aktion nutzen, um in der nächsten Runde aufzustehen.<text:tab/><text:tab/><text:tab/><text:tab/><text:tab/><text:tab/><text:tab/><text:tab/></text:p>
      <text:p text:style-name="P106" loext:marker-style-name="T488"><text:span text:style-name="T25">6</text:span><text:tab/>Deine Waffe verheddert sich in deiner Rüstung. Du musst die nächste Runde nutzen, um</text:p>
      <text:p text:style-name="P106" loext:marker-style-name="T488"><text:tab/>sie zu entwirren. Zusätzlich wird dein Rüstungsbonus um 1 reduziert, bis du 10 Minuten</text:p>
      <text:p text:style-name="P106" loext:marker-style-name="T488"><text:tab/>damit verbringst, die verhedderten Schnallen und Gurte wieder anzubringen.</text:p>
      <text:p text:style-name="P107" loext:marker-style-name="T488"><text:span text:style-name="T25">7</text:span><text:tab/>Du lässt deine Waffe fallen. Du musst sie aufheben oder bei deiner nächsten Aktion eine<text:tab/></text:p>
      <text:p text:style-name="P107" loext:marker-style-name="T488"><text:tab/>neue ziehen.<text:tab/><text:tab/><text:tab/><text:tab/><text:tab/><text:tab/><text:tab/><text:tab/><text:tab/><text:tab/><text:tab/><text:tab/><text:tab/><text:tab/><text:tab/><text:tab/><text:tab/></text:p>
      <text:p text:style-name="P106" loext:marker-style-name="T488"><text:span text:style-name="T25">8</text:span><text:tab/>Du schlägst versehentlich deine Waffe gegen einen festen, unnachgiebigen Gegenstand<text:line-break/><text:tab/>(einen Stein, eine Mauer, sogar den Boden). Gewöhnliche Waffen sind ruiniert, magische<text:line-break/><text:tab/>Waffen sind nicht betroffen.</text:p>
      <text:p text:style-name="P107" loext:marker-style-name="T488"><text:span text:style-name="T25">9</text:span><text:tab/>Du stolperst, was eine große Lücke in deiner Verteidigung öffnet. Der nächste Gegner,<text:tab/></text:p>
      <text:p text:style-name="P107" loext:marker-style-name="T488"><text:tab/>der dich angreift, erhält einen Bonus von +2 auf seinen Angriffswurf.<text:tab/><text:tab/><text:tab/><text:tab/><text:tab/></text:p>
      <text:p text:style-name="P106" loext:marker-style-name="T488"><text:span text:style-name="T25">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107" loext:marker-style-name="T488"><text:span text:style-name="T25">11</text:span><text:tab/>Dein wilder Schwung lässt dich aus dem Gleichgewicht geraten. Du erhältst einen Malus<text:tab/></text:p>
      <text:p text:style-name="P107" loext:marker-style-name="T488"><text:tab/>von -4 auf deinen nächsten Angriffswurf.<text:tab/><text:tab/><text:tab/><text:tab/><text:tab/><text:tab/><text:tab/><text:tab/><text:tab/><text:tab/><text:tab/></text:p>
      <text:p text:style-name="P106" loext:marker-style-name="T488"><text:span text:style-name="T25">12</text:span><text:tab/>Du schlägst versehentlich nach einem zufällig bestimmten Gefährten in Reichweite.<text:line-break/><text:tab/>Wiederhole deinen Angriffswurf, aber nun gegen diesen Gefährten.</text:p>
      <text:p text:style-name="P107" loext:marker-style-name="T488"><text:span text:style-name="T25">13</text:span><text:tab/>Du stolperst übel. Du fällst hart und erleidest dabei w3 Schaden. Du liegst am Boden und<text:tab/></text:p>
      <text:p text:style-name="P107" loext:marker-style-name="T488"><text:tab/>musst eine Aktion dafür nutzen, um in der nächsten Runde aufzustehen.<text:tab/><text:tab/><text:tab/><text:tab/></text:p>
      <text:p text:style-name="P106" loext:marker-style-name="T488"><text:span text:style-name="T25">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107" loext:marker-style-name="T488"><text:span text:style-name="T25">15</text:span><text:tab/>Du schaffst es irgendwie, dich selbst zu verletzen, wobei du normalen Schaden erleidest.<text:tab/></text:p>
      <text:p text:style-name="P106" loext:marker-style-name="T488"><text:span text:style-name="T25">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106" loext:marker-style-name="T488"/>
      <text:p text:style-name="P106" loext:marker-style-name="T488">*<text:tab/>Magische Waffen brechen nicht durch Patzer oder Volltreffer. Stattdessen werden sie<text:line-break/><text:tab/>w10 + 1,5 m weggeschleudert.</text:p>
      <text:p text:style-name="P106" loext:marker-style-name="T488"/>
      <text:p text:style-name="P108">Volltreffer Tabelle III für Kleriker, Hobbits, Krieger (1-2) und Zwerge (1-3)<text:span text:style-name="T489"> w</text:span><text:span text:style-name="T493">8</text:span><text:span text:style-name="T491"> </text:span><text:span text:style-name="T492">bis </text:span><text:span text:style-name="T489">w</text:span><text:span text:style-name="T493">16</text:span><text:span text:style-name="T494">+Glücksmod.</text:span></text:p>
      <text:p text:style-name="P109" loext:marker-style-name="T234"><text:span text:style-name="T495"><text:s text:c="2"/>0-</text:span><text:span text:style-name="T488"><text:tab/>Blinde Kampfwut! +2w8 Schaden </text:span><text:span text:style-name="T496">und</text:span><text:span text:style-name="T488"> w4 Schaden für deinen nächsten Gefährten.<text:line-break/><text:tab/></text:span><text:span text:style-name="T495"># Kampfwut: +w12 Schaden je PER oder INT</text:span></text:p>
      <text:p text:style-name="P110"><text:span text:style-name="T488"><text:s text:c="2"/></text:span><text:span text:style-name="T495">1</text:span><text:span text:style-name="T488"><text:tab/>Kraftvoller Schlag: +w6 Schaden.<text:tab/><text:tab/><text:tab/><text:tab/><text:tab/><text:tab/><text:tab/><text:tab/><text:tab/><text:tab/><text:tab/><text:tab/><text:tab/></text:span></text:p>
      <text:p text:style-name="P109" loext:marker-style-name="T234"><text:span text:style-name="T488"><text:s text:c="2"/></text:span><text:span text:style-name="T495">2</text:span><text:span text:style-name="T488"><text:tab/>Angriff wirft den Gegner zu Boden (Gegner am Boden: +2).</text:span></text:p>
      <text:p text:style-name="P110"><text:span text:style-name="T488"><text:s text:c="2"/></text:span><text:span text:style-name="T495">3</text:span><text:span text:style-name="T488"><text:tab/>Gegner läuft genau in den Schlag: +w8 Schaden.<text:tab/><text:tab/><text:tab/><text:tab/><text:tab/><text:tab/><text:tab/><text:tab/><text:tab/></text:span></text:p>
      <text:p text:style-name="P109" loext:marker-style-name="T234"><text:span text:style-name="T488"><text:s text:c="2"/></text:span><text:span text:style-name="T495">4</text:span><text:span text:style-name="T488"><text:tab/>Schlag lässt den Gegner in die Knie gehen. Greife gleich nochmal an.</text:span></text:p>
      <text:p text:style-name="P110"><text:span text:style-name="T488"><text:s text:c="2"/></text:span><text:span text:style-name="T495">5</text:span><text:span text:style-name="T488"><text:tab/>Nase explodiert in Wolke von Blut: +w6 Schaden, w4 Runden ohne Geruch.<text:tab/><text:tab/><text:tab/></text:span></text:p>
      <text:p text:style-name="P109" loext:marker-style-name="T234"><text:span text:style-name="T488"><text:s text:c="2"/></text:span><text:span text:style-name="T495">6</text:span><text:span text:style-name="T488"><text:tab/>Brutaler Treffer, mehrere Rippen gebrochen! +w8 Schaden.</text:span></text:p>
      <text:p text:style-name="P110"><text:span text:style-name="T488"><text:s text:c="2"/></text:span><text:span text:style-name="T495">7</text:span><text:span text:style-name="T488"><text:tab/>Treffer auf die Hand! Seine Waffe fliegt w6+1,5 m weit weg.<text:tab/><text:tab/><text:tab/><text:tab/><text:tab/><text:tab/><text:tab/></text:span></text:p>
      <text:p text:style-name="P109" loext:marker-style-name="T234"><text:span text:style-name="T488"><text:s text:c="2"/></text:span><text:span text:style-name="T495">8</text:span><text:span text:style-name="T488"><text:tab/>Schlag streift den Kopf! +1w6 Schaden und er ist für 6 Tage taub.</text:span></text:p>
      <text:p text:style-name="P110"><text:span text:style-name="T488"><text:s text:c="2"/></text:span><text:span text:style-name="T495">9</text:span><text:span text:style-name="T488"><text:tab/>Oberschenkelhalsknochen zerschmettert! +2w6 Schaden und -3 m Bewegung bis geheilt.<text:tab/></text:span></text:p>
      <text:p text:style-name="P109" loext:marker-style-name="T234"><text:span text:style-name="T495">10</text:span><text:span text:style-name="T488"><text:tab/>Du zerschmetterst die Waffe des Gegners, Metallsplitter fliegen umher.</text:span></text:p>
      <text:p text:style-name="P110"><text:span text:style-name="T495">11</text:span><text:span text:style-name="T488"><text:tab/>Bauchtreffer verursacht starke Blutung. Ohne Heilung in w5 Runden tot.<text:tab/><text:tab/><text:tab/><text:tab/></text:span></text:p>
      <text:p text:style-name="P109" loext:marker-style-name="T234"><text:span text:style-name="T495">12</text:span><text:span text:style-name="T488"><text:tab/>Treffer auf die Schläfe! Zähigkeit 10 + deine Stufe oder er wird bewusstlos.</text:span></text:p>
      <text:p text:style-name="P110"><text:span text:style-name="T495">13</text:span><text:span text:style-name="T488"><text:tab/>Unterkiefer gebrochen! Blut und Zähne fliegen umher: +w8 Schaden.<text:tab/><text:tab/><text:tab/><text:tab/><text:tab/></text:span></text:p>
      <text:p text:style-name="P109" loext:marker-style-name="T234"><text:span text:style-name="T497">14</text:span><text:span text:style-name="T488"><text:tab/>Körpertreffer! +2w8 Schaden</text:span></text:p>
      <text:p text:style-name="P110"><text:span text:style-name="T495">15</text:span><text:span text:style-name="T488"><text:tab/>Schulter ausgerenkt: +w8 Schaden und der Schildarm hängt kraftlos herab.<text:tab/><text:tab/><text:tab/><text:tab/></text:span></text:p>
      <text:p text:style-name="P109" loext:marker-style-name="T234"><text:span text:style-name="T495">16</text:span><text:span text:style-name="T488"><text:tab/>Schlag zerschmettert die Waffenhand: -4 auf alle Angriffswürfe.</text:span></text:p>
      <text:p text:style-name="P110"><text:span text:style-name="T495">17</text:span><text:span text:style-name="T488"><text:tab/>Schlag schmettert Gegner zu Boden: greife gleich nochmal an.<text:tab/><text:tab/><text:tab/><text:tab/><text:tab/><text:tab/></text:span></text:p>
      <text:p text:style-name="P109" loext:marker-style-name="T234"><text:span text:style-name="T495">18</text:span><text:span text:style-name="T488"><text:tab/>Stirn getroffen, graue</text:span><text:span text:style-name="T498"> </text:span><text:span text:style-name="T488">Pampe rinnt herab. +w8 Schaden, -w4 Intelligenz und<text:line-break/><text:tab/>-w4 Persönlichkeit.</text:span></text:p>
      <text:p text:style-name="P110"><text:span text:style-name="T495">19</text:span><text:span text:style-name="T488"><text:tab/>Brustkorb getroffen: +2w8 Schaden.<text:tab/><text:tab/><text:tab/><text:tab/><text:tab/><text:tab/><text:tab/><text:tab/><text:tab/><text:tab/><text:tab/><text:tab/></text:span></text:p>
      <text:p text:style-name="P109" loext:marker-style-name="T234"><text:span text:style-name="T495">20</text:span><text:span text:style-name="T488"><text:tab/>Brust getroffen: +w8 Schaden und Betäubung für w3 Runden.</text:span></text:p>
      <text:p text:style-name="P110"><text:span text:style-name="T495">21</text:span><text:span text:style-name="T488"><text:tab/>Bein zertrümmert: +2w6 Schaden, halbe Bewegung. Greife gleich nochmal an.<text:tab/><text:tab/><text:tab/></text:span></text:p>
      <text:p text:style-name="P109" loext:marker-style-name="T234"><text:span text:style-name="T495">22</text:span><text:span text:style-name="T488"><text:tab/>Waffenarm zertrümmert! Arm nicht mehr benutzbar, Waffe am Boden.</text:span></text:p>
      <text:p text:style-name="P110"><text:span text:style-name="T495">23</text:span><text:span text:style-name="T488"><text:tab/>Loch im Kopf: +2w8 Schaden, -w4 Intelligenz und -w4 Persönlichkeit.<text:tab/><text:tab/><text:tab/><text:tab/><text:tab/></text:span></text:p>
      <text:p text:style-name="P109" loext:marker-style-name="T234"><text:span text:style-name="T495">24</text:span><text:span text:style-name="T488"><text:tab/>Volltreffer auf Kehlkopf: +2w8 Schaden und stolpert für w4 Runden umher.</text:span></text:p>
      <text:p text:style-name="P110"><text:span text:style-name="T495">25</text:span><text:span text:style-name="T488"><text:tab/>Rippen durch die Lunge getrieben: Gegner verliert 50% der LP und kotzt Blut.<text:tab/><text:tab/><text:tab/></text:span></text:p>
      <text:p text:style-name="P109" loext:marker-style-name="T234"><text:span text:style-name="T495">26</text:span><text:span text:style-name="T488"><text:tab/>Gesicht zerschmettert, Augen zerstört: +2w8 Schaden und Gegner ist blind.</text:span></text:p>
      <text:p text:style-name="P110"><text:span text:style-name="T495">27</text:span><text:span text:style-name="T488"><text:tab/>Volltreffer auf Brust: +3w8 Schaden und Zähigkeit 15 + deine Stufe oder bewusstlos.<text:tab/><text:tab/></text:span></text:p>
      <text:p text:style-name="P109" loext:marker-style-name="T234"><text:span text:style-name="T495">28+<text:tab/></text:span><text:span text:style-name="T488">Wirbelsäulentreffer: +3w8 Schaden und Zähigkeit 15 + deine Stufe oder gelähmt.</text:span></text:p>
      <text:p text:style-name="P111" loext:marker-style-name="T488"/>
      <text:p text:style-name="P112" loext:marker-style-name="T488">#<text:tab/>Ein Charakter der von Kampfwut überkommen wird, kann Attributspunkte in<text:line-break/><text:tab/>Persönlichkeit oder Intelligenz opfern um den Schaden zu vergrößern. Je Punkt fügt er<text:line-break/><text:tab/>w12 Schaden hinzu.</text:p>
      <text:p text:style-name="P113"><text:span text:style-name="T499"><text:s/></text:span><text:span text:style-name="T500">Ä</text:span><text:span text:style-name="T501"> </text:span><text:span text:style-name="T502">gid</text:span><draw:frame draw:style-name="fr1" draw:name="Bild1" text:anchor-type="char" svg:x="12.652cm" svg:y="0.064cm" svg:width="7.327cm" svg:height="11.008cm" draw:z-index="0"><draw:image xlink:href="Pictures/10000000000006A800000A001F1B8522.jpg" xlink:type="simple" xlink:show="embed" xlink:actuate="onLoad" draw:mime-type="image/jpeg"/></draw:frame><text:span text:style-name="T503">ius</text:span></text:p>
      <text:p text:style-name="P114"><text:span text:style-name="T504"/></text:p>
      <text:p text:style-name="P115"><text:span text:style-name="T505">Schutzpatron</text:span> der <text:span text:style-name="T506">Bettler</text:span></text:p>
      <text:p text:style-name="P116"><text:span text:style-name="T504"/></text:p>
      <text:p text:style-name="P117">Schutzpatron der stillenden Mütter und der Hirten.</text:p>
      <text:p text:style-name="P117">Beschützer der Bettler und Krüppel, angerufen bei Pest, Aussatz und Krebs, bei Dürre, Sturm und Feuersbrunst,<text:line-break/>in geistiger Not und Verlassenheit, gegen Fallsucht, Geisteskrankheiten und Unfruchtbarkeit von Mensch und Tier.</text:p>
      <text:p text:style-name="P118"/>
      <text:p text:style-name="P119">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20"><text:span text:style-name="T507">Mit </text:span>Krummstab und vom Pfeil getroffen und in Begleitung einer Hirschkuh.</text:p>
      <text:p text:style-name="P120"/>
      <text:p text:style-name="P121">Kleriker <text:span text:style-name="T508">des </text:span><text:span text:style-name="T509">Ä</text:span><text:span text:style-name="T508">gidius</text:span> werden zur <text:span text:style-name="T508">W</text:span>eih<text:span text:style-name="T508">e</text:span> mit einem Pfeil durchbohrt, welcher von da an stets in der Wunde <text:span text:style-name="T508">s</text:span>teckt.<text:line-break/>Pfeil und <text:span text:style-name="T508">B</text:span>ogen sind gewei<text:span text:style-name="T508">h</text:span>te <text:span text:style-name="T508">Z</text:span>eremoni<text:span text:style-name="T510">al</text:span>waffen.<text:line-break/>Hirsch<text:span text:style-name="T508">e und insbesondere</text:span> <text:span text:style-name="T508">H</text:span>irschkü<text:span text:style-name="T508">h</text:span>e <text:span text:style-name="T508">sind</text:span> Heilig und d<text:span text:style-name="T508">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c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6-02T22:13:13.945198200</dc:date>
    <meta:editing-duration>P4DT19H26M23S</meta:editing-duration>
    <meta:editing-cycles>1191</meta:editing-cycles>
    <meta:generator>LibreOffice/25.2.3.2$Windows_X86_64 LibreOffice_project/bbb074479178df812d175f709636b368952c2ce3</meta:generator>
    <meta:print-date>2025-06-02T22:12:37.057946100</meta:print-date>
    <meta:printed-by>PDF-Dateien</meta:printed-by>
    <meta:document-statistic meta:table-count="1" meta:image-count="2" meta:object-count="0" meta:page-count="12" meta:paragraph-count="406" meta:word-count="4034" meta:character-count="26031" meta:non-whitespace-character-count="21391"/>
  </office:meta>
</office:document-meta>
</file>